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rlito" svg:font-family="Carlito" style:font-family-generic="roman" style:font-pitch="variable"/>
    <style:font-face style:name="F" svg:font-family="" style:font-family-generic="system" style:font-pitch="variable"/>
    <style:font-face style:name="Heebo" svg:font-family="Heebo" style:font-family-generic="roman" style:font-pitch="variable"/>
    <style:font-face style:name="Helvetica-Neue" svg:font-family="Helvetica-Neue, Helvetica, sans-serif"/>
    <style:font-face style:name="HelveticaNeueLTW05" svg:font-family="HelveticaNeueLTW05, Medium, 'Helvetica Neue', Helvetica, Arial, sans-serif"/>
    <style:font-face style:name="Liberation Mono" svg:font-family="'Liberation Mono'" style:font-family-generic="roman" style:font-pitch="variable"/>
    <style:font-face style:name="Lucida Sans Unicode" svg:font-family="'Lucida Sans Unicode'" style:font-family-generic="roman" style:font-pitch="variable"/>
    <style:font-face style:name="Lucida Sans Unicode1" svg:font-family="'Lucida Sans Unicode'" style:font-family-generic="system"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Symbol" svg:font-family="Symbol" style:font-charset="x-symbol"/>
    <style:font-face style:name="Symbol1" svg:font-family="Symbol" style:font-family-generic="system" style:font-pitch="variable"/>
  </office:font-face-decls>
  <office:automatic-styles>
    <style:style style:name="P1" style:family="paragraph" style:parent-style-name="Heading_20_1">
      <style:paragraph-properties fo:margin-left="1.924cm" fo:margin-right="0cm" fo:text-indent="0cm" style:auto-text-indent="false"/>
    </style:style>
    <style:style style:name="P2" style:family="paragraph" style:parent-style-name="Heading_20_1">
      <style:text-properties fo:font-size="24pt" style:font-size-asian="24pt" style:font-size-complex="24pt"/>
    </style:style>
    <style:style style:name="P3" style:family="paragraph" style:parent-style-name="Heading_20_2">
      <style:paragraph-properties fo:margin-left="-0.201cm" fo:margin-right="0cm" fo:text-indent="-1.238cm" style:auto-text-indent="false"/>
    </style:style>
    <style:style style:name="P4" style:family="paragraph" style:parent-style-name="List_20_Paragraph" style:list-style-name="WWNum3">
      <style:paragraph-properties fo:margin-left="2.736cm" fo:margin-right="0cm" fo:margin-top="0cm" fo:margin-bottom="0cm" style:contextual-spacing="false" fo:line-height="100%" fo:text-align="start" style:justify-single-word="false" fo:text-indent="-1.446cm" style:auto-text-indent="false">
        <style:tab-stops>
          <style:tab-stop style:position="2.736cm"/>
        </style:tab-stops>
      </style:paragraph-properties>
    </style:style>
    <style:style style:name="P5" style:family="paragraph" style:parent-style-name="Standard">
      <style:paragraph-properties fo:margin-left="1.289cm" fo:margin-right="0cm" fo:margin-top="0.118cm" fo:margin-bottom="0cm" style:contextual-spacing="false" fo:text-align="start" style:justify-single-word="false" fo:text-indent="0cm" style:auto-text-indent="false"/>
    </style:style>
    <style:style style:name="P6" style:family="paragraph" style:parent-style-name="Standard">
      <style:paragraph-properties fo:margin-left="1.289cm" fo:margin-right="0cm" fo:margin-top="0cm" fo:margin-bottom="0cm" style:contextual-spacing="false" fo:text-align="start" style:justify-single-word="false" fo:text-indent="0cm" style:auto-text-indent="false"/>
    </style:style>
    <style:style style:name="P7" style:family="paragraph" style:parent-style-name="Standard">
      <style:paragraph-properties fo:margin-left="1.289cm" fo:margin-right="0cm" fo:margin-top="0.002cm" fo:margin-bottom="0cm" style:contextual-spacing="false" fo:text-align="start" style:justify-single-word="false" fo:text-indent="0cm" style:auto-text-indent="false"/>
    </style:style>
    <style:style style:name="P8" style:family="paragraph" style:parent-style-name="Standard">
      <style:paragraph-properties fo:margin-left="1.289cm" fo:margin-right="0.647cm" fo:margin-top="0cm" fo:margin-bottom="0cm" style:contextual-spacing="false" fo:text-align="start" style:justify-single-word="false" fo:text-indent="0cm" style:auto-text-indent="false"/>
    </style:style>
    <style:style style:name="P9" style:family="paragraph" style:parent-style-name="Standard">
      <style:paragraph-properties fo:margin-left="0.004cm" fo:margin-right="0cm" fo:margin-top="0.002cm" fo:margin-bottom="0cm" style:contextual-spacing="false" fo:text-align="start" style:justify-single-word="false" fo:text-indent="0cm" style:auto-text-indent="false"/>
    </style:style>
    <style:style style:name="P10" style:family="paragraph" style:parent-style-name="Standard">
      <style:paragraph-properties fo:margin-left="0.004cm" fo:margin-right="0cm" fo:margin-top="0cm" fo:margin-bottom="0cm" style:contextual-spacing="false" fo:text-align="start" style:justify-single-word="false" fo:text-indent="0cm" style:auto-text-indent="false"/>
    </style:style>
    <style:style style:name="P11" style:family="paragraph" style:parent-style-name="Standard">
      <style:paragraph-properties fo:margin-left="0.004cm" fo:margin-right="0cm" fo:margin-top="0.004cm" fo:margin-bottom="0cm" style:contextual-spacing="false" fo:text-align="start" style:justify-single-word="false" fo:text-indent="0cm" style:auto-text-indent="false"/>
    </style:style>
    <style:style style:name="P12" style:family="paragraph" style:parent-style-name="Standard">
      <style:paragraph-properties fo:margin-left="0.004cm" fo:margin-right="0.079cm" fo:margin-top="0cm" fo:margin-bottom="0cm" style:contextual-spacing="false" fo:text-align="start" style:justify-single-word="false" fo:text-indent="0cm" style:auto-text-indent="false"/>
    </style:style>
    <style:style style:name="P13" style:family="paragraph" style:parent-style-name="Standard">
      <style:paragraph-properties fo:margin-left="0.004cm" fo:margin-right="0.905cm" fo:margin-top="0cm" fo:margin-bottom="0cm" style:contextual-spacing="false" fo:text-align="start" style:justify-single-word="false" fo:text-indent="0cm" style:auto-text-indent="false"/>
    </style:style>
    <style:style style:name="P14" style:family="paragraph" style:parent-style-name="Standard">
      <style:paragraph-properties fo:margin-left="0.004cm" fo:margin-right="0.647cm" fo:margin-top="0cm" fo:margin-bottom="0cm" style:contextual-spacing="false" fo:text-align="start" style:justify-single-word="false" fo:text-indent="0cm" style:auto-text-indent="false"/>
    </style:style>
    <style:style style:name="P15" style:family="paragraph" style:parent-style-name="Standard">
      <style:paragraph-properties fo:margin-left="0.247cm" fo:margin-right="0cm" fo:margin-top="0cm" fo:margin-bottom="0cm" style:contextual-spacing="false" fo:text-align="start" style:justify-single-word="false" fo:text-indent="0cm" style:auto-text-indent="false"/>
    </style:style>
    <style:style style:name="P16" style:family="paragraph" style:parent-style-name="Standard">
      <style:paragraph-properties fo:margin-left="0.243cm" fo:margin-right="0cm" fo:margin-top="0.499cm" fo:margin-bottom="0cm" style:contextual-spacing="false" fo:text-align="start" style:justify-single-word="false" fo:text-indent="0cm" style:auto-text-indent="false"/>
    </style:style>
    <style:style style:name="P17" style:family="paragraph" style:parent-style-name="Standard">
      <style:paragraph-properties fo:margin-left="-0.228cm" fo:margin-right="0cm" fo:margin-top="0cm" fo:margin-bottom="0cm" style:contextual-spacing="false" fo:text-align="start" style:justify-single-word="false" fo:text-indent="-0.736cm" style:auto-text-indent="false"/>
    </style:style>
    <style:style style:name="P18" style:family="paragraph" style:parent-style-name="Standard" style:master-page-name="Converted1">
      <style:paragraph-properties fo:margin-left="-0.861cm" fo:margin-right="0cm" fo:margin-top="0.108cm" fo:margin-bottom="0cm" style:contextual-spacing="false" fo:text-align="start" style:justify-single-word="false" fo:text-indent="0.157cm" style:auto-text-indent="false" style:page-number="auto"/>
    </style:style>
    <style:style style:name="P19" style:family="paragraph" style:parent-style-name="Standard">
      <style:paragraph-properties fo:margin-left="0.247cm" fo:margin-right="0cm" fo:margin-top="0cm" fo:margin-bottom="0cm" style:contextual-spacing="false" fo:text-align="start" style:justify-single-word="false" fo:text-indent="0cm" style:auto-text-indent="false"/>
      <style:text-properties officeooo:paragraph-rsid="001badeb"/>
    </style:style>
    <style:style style:name="P20" style:family="paragraph" style:parent-style-name="Standard">
      <style:paragraph-properties fo:margin-left="0cm" fo:margin-right="0cm" fo:margin-top="0cm" fo:margin-bottom="0cm" style:contextual-spacing="false" fo:text-align="start" style:justify-single-word="false" fo:text-indent="0cm" style:auto-text-indent="false"/>
      <style:text-properties officeooo:paragraph-rsid="001badeb"/>
    </style:style>
    <style:style style:name="P21" style:family="paragraph" style:parent-style-name="Standard">
      <style:paragraph-properties fo:margin-left="1.289cm" fo:margin-right="0cm" fo:margin-top="0cm" fo:margin-bottom="0cm" style:contextual-spacing="false" fo:text-align="start" style:justify-single-word="false" fo:text-indent="0cm" style:auto-text-indent="false"/>
      <style:text-properties officeooo:paragraph-rsid="001badeb"/>
    </style:style>
    <style:style style:name="P22" style:family="paragraph" style:parent-style-name="Standard">
      <style:paragraph-properties fo:margin-left="0.854cm" fo:margin-right="0cm" fo:margin-top="0.002cm" fo:margin-bottom="0cm" style:contextual-spacing="false" fo:text-align="start" style:justify-single-word="false" fo:text-indent="0cm" style:auto-text-indent="false"/>
    </style:style>
    <style:style style:name="P23" style:family="paragraph" style:parent-style-name="Standard">
      <style:paragraph-properties fo:margin-top="0cm" fo:margin-bottom="0cm" style:contextual-spacing="false" fo:line-height="100%"/>
      <style:text-properties style:font-name="Liberation Mono" fo:font-size="15pt" style:font-size-asian="15pt" style:font-size-complex="15pt"/>
    </style:style>
    <style:style style:name="P24" style:family="paragraph" style:parent-style-name="Standard">
      <style:paragraph-properties fo:margin-top="0.34cm" fo:margin-bottom="0cm" style:contextual-spacing="false" fo:line-height="100%"/>
      <style:text-properties style:font-name="Liberation Mono" fo:font-size="15pt" style:font-size-asian="15pt" style:font-size-complex="15pt"/>
    </style:style>
    <style:style style:name="P25" style:family="paragraph" style:parent-style-name="Standard">
      <style:paragraph-properties fo:margin-top="0.469cm" fo:margin-bottom="0cm" style:contextual-spacing="false" fo:line-height="100%"/>
      <style:text-properties style:font-name="Liberation Mono" fo:font-size="15pt" style:font-size-asian="15pt" style:font-size-complex="15pt"/>
    </style:style>
    <style:style style:name="P26" style:family="paragraph" style:parent-style-name="Standard">
      <style:paragraph-properties fo:margin-top="0.233cm" fo:margin-bottom="0cm" style:contextual-spacing="false" fo:line-height="100%"/>
      <style:text-properties style:font-name="Liberation Mono" fo:font-size="15pt" style:font-size-asian="15pt" style:font-size-complex="15pt"/>
    </style:style>
    <style:style style:name="P27" style:family="paragraph" style:parent-style-name="Standard">
      <style:paragraph-properties fo:margin-top="0cm" fo:margin-bottom="0cm" style:contextual-spacing="false" fo:line-height="100%"/>
      <style:text-properties style:font-name="Liberation Mono" fo:font-size="15pt" officeooo:paragraph-rsid="001badeb" style:font-size-asian="15pt" style:font-size-complex="15pt"/>
    </style:style>
    <style:style style:name="P28" style:family="paragraph" style:parent-style-name="Standard" style:master-page-name="Converted9">
      <style:paragraph-properties fo:margin-left="0.247cm" fo:margin-right="0.651cm" fo:margin-top="0.185cm" fo:margin-bottom="0cm" style:contextual-spacing="false" fo:line-height="87%" fo:text-align="start" style:justify-single-word="false" fo:text-indent="0cm" style:auto-text-indent="false" style:page-number="auto"/>
      <style:text-properties style:font-name="Liberation Mono" fo:font-size="15pt" style:font-size-asian="15pt" style:font-size-complex="15pt"/>
    </style:style>
    <style:style style:name="P29" style:family="paragraph" style:parent-style-name="Standard">
      <style:paragraph-properties fo:margin-left="1.289cm" fo:margin-right="0cm" fo:margin-top="0cm" fo:margin-bottom="0cm" style:contextual-spacing="false" fo:text-align="start" style:justify-single-word="false" fo:text-indent="0cm" style:auto-text-indent="false"/>
      <style:text-properties style:font-name="Liberation Mono" fo:font-size="15pt" officeooo:paragraph-rsid="001badeb" style:font-size-asian="15pt" style:font-size-complex="15pt"/>
    </style:style>
    <style:style style:name="P30" style:family="paragraph" style:parent-style-name="Standard" style:master-page-name="Converted5">
      <style:paragraph-properties fo:margin-left="0.004cm" fo:margin-right="0cm" fo:margin-top="0.116cm" fo:margin-bottom="0cm" style:contextual-spacing="false" fo:text-align="start" style:justify-single-word="false" fo:text-indent="0cm" style:auto-text-indent="false" style:page-number="auto"/>
      <style:text-properties style:font-name="Liberation Mono" fo:font-size="15pt" fo:font-weight="normal" style:font-size-asian="15pt" style:font-weight-asian="normal" style:font-size-complex="15pt"/>
    </style:style>
    <style:style style:name="P31" style:family="paragraph" style:parent-style-name="Standard">
      <style:paragraph-properties fo:margin-left="0cm" fo:margin-right="0cm" fo:margin-top="0.87cm" fo:margin-bottom="0cm" style:contextual-spacing="false" fo:line-height="1.027cm" fo:text-align="start" style:justify-single-word="false" fo:text-indent="0cm" style:auto-text-indent="false">
        <style:tab-stops>
          <style:tab-stop style:position="2.542cm"/>
        </style:tab-stops>
      </style:paragraph-properties>
      <style:text-properties style:font-name="Liberation Mono" fo:font-size="15pt" fo:font-weight="normal" style:font-size-asian="15pt" style:font-weight-asian="normal" style:font-size-complex="15pt"/>
    </style:style>
    <style:style style:name="P32" style:family="paragraph" style:parent-style-name="Standard" style:master-page-name="Converted6">
      <style:paragraph-properties fo:margin-left="0.247cm" fo:margin-right="0cm" fo:margin-top="0.109cm" fo:margin-bottom="0cm" style:contextual-spacing="false" fo:text-align="start" style:justify-single-word="false" fo:text-indent="0cm" style:auto-text-indent="false" style:page-number="auto"/>
      <style:text-properties style:font-name="Liberation Mono" fo:font-size="15pt" fo:font-style="italic" fo:font-weight="normal" style:font-size-asian="15pt" style:font-style-asian="italic" style:font-weight-asian="normal" style:font-size-complex="15pt"/>
    </style:style>
    <style:style style:name="P33" style:family="paragraph" style:parent-style-name="Standard">
      <style:paragraph-properties fo:margin-top="0cm" fo:margin-bottom="0cm" style:contextual-spacing="false" fo:line-height="100%"/>
      <style:text-properties style:font-name="Liberation Mono" fo:font-size="15pt" fo:font-style="italic" style:font-size-asian="15pt" style:font-style-asian="italic" style:font-size-complex="15pt"/>
    </style:style>
    <style:style style:name="P34" style:family="paragraph" style:parent-style-name="Standard">
      <style:paragraph-properties fo:margin-left="1.289cm" fo:margin-right="0cm" fo:margin-top="0cm" fo:margin-bottom="0cm" style:contextual-spacing="false" fo:text-align="start" style:justify-single-word="false" fo:text-indent="0cm" style:auto-text-indent="false"/>
      <style:text-properties fo:color="#6e2e9e" loext:opacity="100%" fo:letter-spacing="-0.004cm" fo:font-style="italic" style:text-underline-style="solid" style:text-underline-width="auto" style:text-underline-color="#6e2e9e" fo:font-weight="bold" style:font-style-asian="italic" style:font-weight-asian="bold"/>
    </style:style>
    <style:style style:name="P35" style:family="paragraph" style:parent-style-name="Standard">
      <style:paragraph-properties fo:margin-left="1.289cm" fo:margin-right="0cm" fo:margin-top="0cm" fo:margin-bottom="0cm" style:contextual-spacing="false" fo:text-align="start" style:justify-single-word="false" fo:text-indent="0cm" style:auto-text-indent="false"/>
      <style:text-properties fo:letter-spacing="-0.011cm"/>
    </style:style>
    <style:style style:name="P36" style:family="paragraph" style:parent-style-name="Standard">
      <style:paragraph-properties fo:margin-left="1.289cm" fo:margin-right="1.014cm" fo:margin-top="0.048cm" fo:margin-bottom="0cm" style:contextual-spacing="false" fo:line-height="87%" fo:text-align="start" style:justify-single-word="false" fo:text-indent="0cm" style:auto-text-indent="false"/>
    </style:style>
    <style:style style:name="P37" style:family="paragraph" style:parent-style-name="Standard">
      <style:paragraph-properties fo:margin-left="1.289cm" fo:margin-right="0cm" fo:margin-top="0.494cm" fo:margin-bottom="0cm" style:contextual-spacing="false" fo:line-height="87%" fo:text-align="start" style:justify-single-word="false" fo:text-indent="0cm" style:auto-text-indent="false"/>
    </style:style>
    <style:style style:name="P38" style:family="paragraph" style:parent-style-name="Standard">
      <style:paragraph-properties fo:margin-left="1.289cm" fo:margin-right="0cm" fo:margin-top="0.658cm" fo:margin-bottom="0cm" style:contextual-spacing="false" fo:line-height="87%" fo:text-align="start" style:justify-single-word="false" fo:text-indent="0cm" style:auto-text-indent="false"/>
    </style:style>
    <style:style style:name="P39" style:family="paragraph" style:parent-style-name="Standard">
      <style:paragraph-properties fo:margin-left="1.289cm" fo:margin-right="0cm" fo:margin-top="0.656cm" fo:margin-bottom="0cm" style:contextual-spacing="false" fo:line-height="87%" fo:text-align="start" style:justify-single-word="false" fo:text-indent="0cm" style:auto-text-indent="false"/>
    </style:style>
    <style:style style:name="P40" style:family="paragraph" style:parent-style-name="Standard">
      <style:paragraph-properties fo:margin-left="0.247cm" fo:margin-right="1.603cm" fo:margin-top="0cm" fo:margin-bottom="0cm" style:contextual-spacing="false" fo:line-height="87%" fo:text-align="start" style:justify-single-word="false" fo:text-indent="0cm" style:auto-text-indent="false"/>
    </style:style>
    <style:style style:name="P41" style:family="paragraph" style:parent-style-name="Standard">
      <style:paragraph-properties fo:margin-left="0.247cm" fo:margin-right="3.974cm" fo:margin-top="0.004cm" fo:margin-bottom="0cm" style:contextual-spacing="false" fo:line-height="87%" fo:text-align="start" style:justify-single-word="false" fo:text-indent="0cm" style:auto-text-indent="false"/>
    </style:style>
    <style:style style:name="P42" style:family="paragraph" style:parent-style-name="Standard">
      <style:paragraph-properties fo:margin-left="0.247cm" fo:margin-right="4.951cm" fo:margin-top="0.661cm" fo:margin-bottom="0cm" style:contextual-spacing="false" fo:line-height="87%" fo:text-align="start" style:justify-single-word="false" fo:text-indent="0cm" style:auto-text-indent="false"/>
    </style:style>
    <style:style style:name="P43" style:family="paragraph" style:parent-style-name="Standard">
      <style:paragraph-properties fo:margin-left="1.289cm" fo:margin-right="0.647cm" fo:margin-top="0.631cm" fo:margin-bottom="0cm" style:contextual-spacing="false" fo:line-height="87%" fo:text-align="start" style:justify-single-word="false" fo:text-indent="0cm" style:auto-text-indent="false"/>
      <style:text-properties officeooo:paragraph-rsid="001badeb"/>
    </style:style>
    <style:style style:name="P44" style:family="paragraph" style:parent-style-name="Standard">
      <style:paragraph-properties fo:margin-left="1.289cm" fo:margin-right="1.965cm" fo:margin-top="0cm" fo:margin-bottom="0cm" style:contextual-spacing="false" fo:line-height="87%" fo:text-align="start" style:justify-single-word="false" fo:text-indent="0cm" style:auto-text-indent="false"/>
      <style:text-properties officeooo:paragraph-rsid="001badeb"/>
    </style:style>
    <style:style style:name="P45" style:family="paragraph" style:parent-style-name="Standard">
      <style:paragraph-properties fo:margin-left="0.247cm" fo:margin-right="2.895cm" fo:margin-top="0.069cm" fo:margin-bottom="0cm" style:contextual-spacing="false" fo:line-height="87%" fo:text-align="start" style:justify-single-word="false" fo:text-indent="0cm" style:auto-text-indent="false"/>
    </style:style>
    <style:style style:name="P46" style:family="paragraph" style:parent-style-name="Standard">
      <style:paragraph-properties fo:margin-left="1.289cm" fo:margin-right="1.63cm" fo:margin-top="0.005cm" fo:margin-bottom="0cm" style:contextual-spacing="false" fo:line-height="87%" fo:text-align="justify" style:justify-single-word="false" fo:text-indent="0.127cm" style:auto-text-indent="false"/>
    </style:style>
    <style:style style:name="P47" style:family="paragraph" style:parent-style-name="Standard">
      <style:paragraph-properties fo:margin-left="1.289cm" fo:margin-right="1.36cm" fo:margin-top="0.66cm" fo:margin-bottom="0cm" style:contextual-spacing="false" fo:line-height="87%" fo:text-align="justify" style:justify-single-word="false" fo:text-indent="0cm" style:auto-text-indent="false"/>
    </style:style>
    <style:style style:name="P48" style:family="paragraph" style:parent-style-name="Standard">
      <style:paragraph-properties fo:margin-left="1.289cm" fo:margin-right="1.603cm" fo:margin-top="0.482cm" fo:margin-bottom="0cm" style:contextual-spacing="false" fo:line-height="90%" fo:text-align="start" style:justify-single-word="false" fo:text-indent="0cm" style:auto-text-indent="false"/>
    </style:style>
    <style:style style:name="P49" style:family="paragraph" style:parent-style-name="Standard" style:list-style-name="L1">
      <style:paragraph-properties fo:margin-left="1.289cm" fo:margin-right="0cm" fo:margin-top="0.87cm" fo:margin-bottom="0cm" style:contextual-spacing="false" fo:line-height="1.027cm" fo:text-align="start" style:justify-single-word="false" fo:text-indent="0cm" style:auto-text-indent="false">
        <style:tab-stops>
          <style:tab-stop style:position="2.542cm"/>
        </style:tab-stops>
      </style:paragraph-properties>
      <style:text-properties officeooo:paragraph-rsid="001badeb"/>
    </style:style>
    <style:style style:name="P50" style:family="paragraph" style:parent-style-name="Standard">
      <style:paragraph-properties fo:margin-left="0.004cm" fo:margin-right="3.974cm" fo:margin-top="0.004cm" fo:margin-bottom="0cm" style:contextual-spacing="false" fo:line-height="216%" fo:text-align="start" style:justify-single-word="false" fo:text-indent="0cm" style:auto-text-indent="false"/>
    </style:style>
    <style:style style:name="P51" style:family="paragraph" style:parent-style-name="Standard">
      <style:paragraph-properties fo:margin-left="0.004cm" fo:margin-right="4.558cm" fo:margin-top="0cm" fo:margin-bottom="0cm" style:contextual-spacing="false" fo:line-height="216%" fo:text-align="start" style:justify-single-word="false" fo:text-indent="0cm" style:auto-text-indent="false"/>
    </style:style>
    <style:style style:name="P52" style:family="paragraph" style:parent-style-name="Standard">
      <style:paragraph-properties fo:margin-left="0.247cm" fo:margin-right="5.865cm" fo:margin-top="0cm" fo:margin-bottom="0cm" style:contextual-spacing="false" fo:line-height="185%" fo:text-align="start" style:justify-single-word="false" fo:text-indent="-0.004cm" style:auto-text-indent="false"/>
    </style:style>
    <style:style style:name="P53" style:family="paragraph" style:parent-style-name="Standard">
      <style:paragraph-properties fo:margin-left="0.247cm" fo:margin-right="3.634cm" fo:margin-top="0cm" fo:margin-bottom="0cm" style:contextual-spacing="false" fo:line-height="185%" fo:text-align="start" style:justify-single-word="false" fo:text-indent="0cm" style:auto-text-indent="false"/>
    </style:style>
    <style:style style:name="P54" style:family="paragraph" style:parent-style-name="Standard">
      <style:paragraph-properties fo:margin-left="0.247cm" fo:margin-right="4.505cm" fo:margin-top="0cm" fo:margin-bottom="0cm" style:contextual-spacing="false" fo:line-height="185%" fo:text-align="start" style:justify-single-word="false" fo:text-indent="0cm" style:auto-text-indent="false"/>
    </style:style>
    <style:style style:name="P55" style:family="paragraph" style:parent-style-name="Standard">
      <style:paragraph-properties fo:margin-left="0.247cm" fo:margin-right="1.603cm" fo:margin-top="0.132cm" fo:margin-bottom="0cm" style:contextual-spacing="false" fo:line-height="186%" fo:text-align="start" style:justify-single-word="false" fo:text-indent="0cm" style:auto-text-indent="false"/>
    </style:style>
    <style:style style:name="P56" style:family="paragraph" style:parent-style-name="Standard">
      <style:paragraph-properties fo:margin-left="0.247cm" fo:margin-right="4.637cm" fo:margin-top="0cm" fo:margin-bottom="0cm" style:contextual-spacing="false" fo:line-height="186%" fo:text-align="start" style:justify-single-word="false" fo:text-indent="0cm" style:auto-text-indent="false"/>
    </style:style>
    <style:style style:name="P57" style:family="paragraph" style:parent-style-name="Standard">
      <style:paragraph-properties fo:margin-left="0.247cm" fo:margin-right="0cm" fo:margin-top="0cm" fo:margin-bottom="0cm" style:contextual-spacing="false" fo:line-height="0.561cm" fo:text-align="start" style:justify-single-word="false" fo:text-indent="0cm" style:auto-text-indent="false"/>
    </style:style>
    <style:style style:name="P58" style:family="paragraph" style:parent-style-name="Standard">
      <style:paragraph-properties fo:margin-left="0.247cm" fo:margin-right="0cm" fo:margin-top="0cm" fo:margin-bottom="0cm" style:contextual-spacing="false" fo:line-height="0.699cm" fo:text-align="start" style:justify-single-word="false" fo:text-indent="0cm" style:auto-text-indent="false"/>
    </style:style>
    <style:style style:name="P59" style:family="paragraph" style:parent-style-name="Standard">
      <style:paragraph-properties fo:margin-left="4.718cm" fo:margin-right="0cm" fo:margin-top="0cm" fo:margin-bottom="0cm" style:contextual-spacing="false" fo:line-height="0.72cm" fo:text-align="start" style:justify-single-word="false" fo:text-indent="0cm" style:auto-text-indent="false"/>
    </style:style>
    <style:style style:name="P60" style:family="paragraph" style:parent-style-name="Standard">
      <style:paragraph-properties fo:margin-left="7.276cm" fo:margin-right="0cm" fo:margin-top="0cm" fo:margin-bottom="0cm" style:contextual-spacing="false" fo:line-height="0.72cm" fo:text-align="start" style:justify-single-word="false" fo:text-indent="0cm" style:auto-text-indent="false"/>
    </style:style>
    <style:style style:name="P61" style:family="paragraph" style:parent-style-name="Standard">
      <style:paragraph-properties fo:margin-left="4.821cm" fo:margin-right="0cm" fo:margin-top="0cm" fo:margin-bottom="0cm" style:contextual-spacing="false" fo:line-height="0.723cm" fo:text-align="start" style:justify-single-word="false" fo:text-indent="0cm" style:auto-text-indent="false"/>
    </style:style>
    <style:style style:name="P62" style:family="paragraph" style:parent-style-name="Standard">
      <style:paragraph-properties fo:margin-left="7.378cm" fo:margin-right="0cm" fo:margin-top="0cm" fo:margin-bottom="0cm" style:contextual-spacing="false" fo:line-height="0.723cm" fo:text-align="start" style:justify-single-word="false" fo:text-indent="0cm" style:auto-text-indent="false"/>
    </style:style>
    <style:style style:name="P63" style:family="paragraph" style:parent-style-name="Standard">
      <style:paragraph-properties fo:margin-left="1.289cm" fo:margin-right="0cm" fo:margin-top="0cm" fo:margin-bottom="0cm" style:contextual-spacing="false" fo:text-align="justify" style:justify-single-word="false" fo:text-indent="0cm" style:auto-text-indent="false"/>
      <style:text-properties fo:font-size="20pt" fo:font-weight="bold" style:font-size-asian="20pt" style:font-weight-asian="bold" style:font-size-complex="20pt" style:font-weight-complex="bold"/>
    </style:style>
    <style:style style:name="P64" style:family="paragraph" style:parent-style-name="Standard" style:list-style-name="L1">
      <style:paragraph-properties fo:margin-left="1.289cm" fo:margin-right="0cm" fo:margin-top="0.87cm" fo:margin-bottom="0cm" style:contextual-spacing="false" fo:line-height="1.027cm" fo:text-align="start" style:justify-single-word="false" fo:text-indent="0cm" style:auto-text-indent="false">
        <style:tab-stops>
          <style:tab-stop style:position="2.542cm"/>
        </style:tab-stops>
      </style:paragraph-properties>
      <style:text-properties fo:font-size="16pt" officeooo:paragraph-rsid="001badeb" style:font-size-asian="16pt" style:font-size-complex="16pt"/>
    </style:style>
    <style:style style:name="P65" style:family="paragraph" style:parent-style-name="Standard">
      <style:paragraph-properties fo:margin-top="0cm" fo:margin-bottom="0.353cm" style:contextual-spacing="false" fo:line-height="115%"/>
      <style:text-properties fo:font-size="15pt" style:font-size-asian="15pt" style:font-size-complex="15pt"/>
    </style:style>
    <style:style style:name="P66" style:family="paragraph" style:parent-style-name="Standard">
      <style:paragraph-properties fo:margin-left="0.425cm" fo:margin-right="0cm" fo:margin-top="0.002cm" fo:margin-bottom="0cm" style:contextual-spacing="false" fo:text-align="start" style:justify-single-word="false" fo:text-indent="0cm" style:auto-text-indent="false"/>
      <style:text-properties fo:font-size="21pt" fo:font-weight="bold" style:font-size-asian="21pt" style:font-weight-asian="bold" style:font-size-complex="21pt" style:font-weight-complex="bold"/>
    </style:style>
    <style:style style:name="P67" style:family="paragraph" style:parent-style-name="Standard">
      <style:paragraph-properties fo:margin-left="0.247cm" fo:margin-right="4.951cm" fo:margin-top="0.661cm" fo:margin-bottom="0cm" style:contextual-spacing="false" fo:line-height="87%" fo:text-align="start" style:justify-single-word="false" fo:text-indent="0cm" style:auto-text-indent="false"/>
      <style:text-properties fo:font-size="22pt" fo:font-weight="bold" style:font-size-asian="22pt" style:font-weight-asian="bold" style:font-size-complex="22pt" style:font-weight-complex="bold"/>
    </style:style>
    <style:style style:name="P68" style:family="paragraph" style:parent-style-name="Standard">
      <style:paragraph-properties fo:margin-top="0cm" fo:margin-bottom="0.353cm" style:contextual-spacing="false" fo:line-height="115%"/>
    </style:style>
    <style:style style:name="P69" style:family="paragraph" style:parent-style-name="Text_20_body">
      <style:paragraph-properties fo:margin-left="0.563cm" fo:margin-right="3.974cm" fo:text-indent="-0.362cm" style:auto-text-indent="false"/>
    </style:style>
    <style:style style:name="P70" style:family="paragraph" style:parent-style-name="Text_20_body">
      <style:text-properties style:font-name="Liberation Mono" fo:font-size="15pt" style:font-size-asian="15pt" style:font-size-complex="15pt"/>
    </style:style>
    <style:style style:name="P71" style:family="paragraph" style:parent-style-name="Text_20_body">
      <style:paragraph-properties fo:margin-top="0.085cm" fo:margin-bottom="0cm" style:contextual-spacing="false"/>
      <style:text-properties style:font-name="Liberation Mono" fo:font-size="15pt" style:font-size-asian="15pt" style:font-size-complex="15pt"/>
    </style:style>
    <style:style style:name="P72" style:family="paragraph" style:parent-style-name="Text_20_body">
      <style:paragraph-properties fo:margin-top="0.011cm" fo:margin-bottom="0cm" style:contextual-spacing="false"/>
      <style:text-properties style:font-name="Liberation Mono" fo:font-size="15pt" style:font-size-asian="15pt" style:font-size-complex="15pt"/>
    </style:style>
    <style:style style:name="P73" style:family="paragraph" style:parent-style-name="Text_20_body">
      <style:paragraph-properties fo:margin-top="0.002cm" fo:margin-bottom="0cm" style:contextual-spacing="false"/>
      <style:text-properties style:font-name="Liberation Mono" fo:font-size="15pt" style:font-size-asian="15pt" style:font-size-complex="15pt"/>
    </style:style>
    <style:style style:name="P74" style:family="paragraph" style:parent-style-name="Text_20_body">
      <style:paragraph-properties fo:margin-top="0.43cm" fo:margin-bottom="0cm" style:contextual-spacing="false"/>
      <style:text-properties style:font-name="Liberation Mono" fo:font-size="15pt" style:font-size-asian="15pt" style:font-size-complex="15pt"/>
    </style:style>
    <style:style style:name="P75" style:family="paragraph" style:parent-style-name="Text_20_body">
      <style:paragraph-properties fo:margin-top="0.564cm" fo:margin-bottom="0cm" style:contextual-spacing="false"/>
      <style:text-properties style:font-name="Liberation Mono" fo:font-size="15pt" style:font-size-asian="15pt" style:font-size-complex="15pt"/>
    </style:style>
    <style:style style:name="P76" style:family="paragraph" style:parent-style-name="Text_20_body">
      <style:paragraph-properties fo:margin-top="0.494cm" fo:margin-bottom="0cm" style:contextual-spacing="false"/>
      <style:text-properties style:font-name="Liberation Mono" fo:font-size="15pt" style:font-size-asian="15pt" style:font-size-complex="15pt"/>
    </style:style>
    <style:style style:name="P77" style:family="paragraph" style:parent-style-name="Text_20_body">
      <style:paragraph-properties fo:margin-top="0.404cm" fo:margin-bottom="0cm" style:contextual-spacing="false"/>
      <style:text-properties style:font-name="Liberation Mono" fo:font-size="15pt" style:font-size-asian="15pt" style:font-size-complex="15pt"/>
    </style:style>
    <style:style style:name="P78" style:family="paragraph" style:parent-style-name="Text_20_body">
      <style:paragraph-properties fo:margin-top="0.007cm" fo:margin-bottom="0cm" style:contextual-spacing="false"/>
      <style:text-properties style:font-name="Liberation Mono" fo:font-size="15pt" style:font-size-asian="15pt" style:font-size-complex="15pt"/>
    </style:style>
    <style:style style:name="P79" style:family="paragraph" style:parent-style-name="Text_20_body" style:master-page-name="Converted14">
      <style:paragraph-properties fo:margin-top="0.007cm" fo:margin-bottom="0cm" style:contextual-spacing="false" style:page-number="auto"/>
      <style:text-properties style:font-name="Liberation Mono" fo:font-size="15pt" style:font-size-asian="15pt" style:font-size-complex="15pt"/>
    </style:style>
    <style:style style:name="P80" style:family="paragraph" style:parent-style-name="Text_20_body">
      <style:paragraph-properties fo:margin-top="0.079cm" fo:margin-bottom="0cm" style:contextual-spacing="false"/>
      <style:text-properties style:font-name="Liberation Mono" fo:font-size="15pt" style:font-size-asian="15pt" style:font-size-complex="15pt"/>
    </style:style>
    <style:style style:name="P81" style:family="paragraph" style:parent-style-name="Text_20_body">
      <style:paragraph-properties fo:margin-top="0.012cm" fo:margin-bottom="0cm" style:contextual-spacing="false"/>
      <style:text-properties style:font-name="Liberation Mono" fo:font-size="15pt" style:font-size-asian="15pt" style:font-size-complex="15pt"/>
    </style:style>
    <style:style style:name="P82" style:family="paragraph" style:parent-style-name="Text_20_body">
      <style:paragraph-properties fo:margin-top="0.005cm" fo:margin-bottom="0cm" style:contextual-spacing="false"/>
      <style:text-properties style:font-name="Liberation Mono" fo:font-size="15pt" style:font-size-asian="15pt" style:font-size-complex="15pt"/>
    </style:style>
    <style:style style:name="P83" style:family="paragraph" style:parent-style-name="Text_20_body">
      <style:paragraph-properties fo:margin-left="1.289cm" fo:margin-right="0cm" fo:text-indent="0cm" style:auto-text-indent="false"/>
      <style:text-properties style:font-name="Liberation Mono" fo:font-size="15pt" style:font-size-asian="15pt" style:font-size-complex="15pt"/>
    </style:style>
    <style:style style:name="P84" style:family="paragraph" style:parent-style-name="Text_20_body">
      <style:text-properties style:font-name="Liberation Mono" fo:font-size="15pt" fo:font-style="italic" style:font-size-asian="15pt" style:font-style-asian="italic" style:font-size-complex="15pt"/>
    </style:style>
    <style:style style:name="P85" style:family="paragraph" style:parent-style-name="Text_20_body">
      <style:paragraph-properties fo:margin-top="0.161cm" fo:margin-bottom="0cm" style:contextual-spacing="false"/>
      <style:text-properties style:font-name="Liberation Mono" fo:font-size="15pt" fo:font-style="italic" style:font-size-asian="15pt" style:font-style-asian="italic" style:font-size-complex="15pt"/>
    </style:style>
    <style:style style:name="P86" style:family="paragraph" style:parent-style-name="Text_20_body">
      <style:paragraph-properties fo:margin-top="0.406cm" fo:margin-bottom="0cm" style:contextual-spacing="false"/>
      <style:text-properties style:font-name="Liberation Mono" fo:font-size="15pt" fo:font-style="italic" style:font-size-asian="15pt" style:font-style-asian="italic" style:font-size-complex="15pt"/>
    </style:style>
    <style:style style:name="P87" style:family="paragraph" style:parent-style-name="Text_20_body">
      <style:paragraph-properties fo:margin-top="0.566cm" fo:margin-bottom="0cm" style:contextual-spacing="false"/>
      <style:text-properties style:font-name="Liberation Mono" fo:font-size="15pt" fo:font-style="italic" style:font-size-asian="15pt" style:font-style-asian="italic" style:font-size-complex="15pt"/>
    </style:style>
    <style:style style:name="P88" style:family="paragraph" style:parent-style-name="Text_20_body">
      <style:paragraph-properties fo:margin-top="0.559cm" fo:margin-bottom="0cm" style:contextual-spacing="false"/>
      <style:text-properties style:font-name="Liberation Mono" fo:font-size="15pt" fo:font-style="italic" style:font-size-asian="15pt" style:font-style-asian="italic" style:font-size-complex="15pt"/>
    </style:style>
    <style:style style:name="P89" style:family="paragraph" style:parent-style-name="Text_20_body">
      <style:text-properties style:font-name="Liberation Mono" fo:font-size="15pt" fo:font-style="italic" fo:font-weight="normal" style:font-size-asian="15pt" style:font-style-asian="italic" style:font-weight-asian="normal" style:font-size-complex="15pt"/>
    </style:style>
    <style:style style:name="P90" style:family="paragraph" style:parent-style-name="Text_20_body">
      <style:paragraph-properties fo:margin-top="0.344cm" fo:margin-bottom="0cm" style:contextual-spacing="false"/>
      <style:text-properties style:font-name="Liberation Mono" fo:font-size="15pt" fo:font-style="italic" fo:font-weight="normal" style:font-size-asian="15pt" style:font-style-asian="italic" style:font-weight-asian="normal" style:font-size-complex="15pt"/>
    </style:style>
    <style:style style:name="P91" style:family="paragraph" style:parent-style-name="Text_20_body">
      <style:paragraph-properties fo:margin-top="0.404cm" fo:margin-bottom="0cm" style:contextual-spacing="false"/>
      <style:text-properties style:font-name="Liberation Mono" fo:font-size="15pt" fo:font-style="italic" fo:font-weight="normal" style:font-size-asian="15pt" style:font-style-asian="italic" style:font-weight-asian="normal" style:font-size-complex="15pt"/>
    </style:style>
    <style:style style:name="P92" style:family="paragraph" style:parent-style-name="Text_20_body">
      <style:paragraph-properties fo:margin-top="0.413cm" fo:margin-bottom="0cm" style:contextual-spacing="false"/>
      <style:text-properties style:font-name="Liberation Mono" fo:font-size="15pt" fo:font-style="italic" fo:font-weight="normal" style:font-size-asian="15pt" style:font-style-asian="italic" style:font-weight-asian="normal" style:font-size-complex="15pt"/>
    </style:style>
    <style:style style:name="P93" style:family="paragraph" style:parent-style-name="Text_20_body">
      <style:paragraph-properties fo:margin-top="0.515cm" fo:margin-bottom="0cm" style:contextual-spacing="false"/>
      <style:text-properties style:font-name="Liberation Mono" fo:font-size="15pt" fo:font-style="italic" fo:font-weight="normal" style:font-size-asian="15pt" style:font-style-asian="italic" style:font-weight-asian="normal" style:font-size-complex="15pt"/>
    </style:style>
    <style:style style:name="P94" style:family="paragraph" style:parent-style-name="Text_20_body">
      <style:text-properties style:font-name="Liberation Mono" fo:font-size="15pt" fo:font-weight="normal" style:font-size-asian="15pt" style:font-weight-asian="normal" style:font-size-complex="15pt"/>
    </style:style>
    <style:style style:name="P95" style:family="paragraph" style:parent-style-name="Text_20_body">
      <style:paragraph-properties fo:margin-top="0.393cm" fo:margin-bottom="0cm" style:contextual-spacing="false"/>
      <style:text-properties style:font-name="Liberation Mono" fo:font-size="15pt" fo:font-weight="normal" style:font-size-asian="15pt" style:font-weight-asian="normal" style:font-size-complex="15pt"/>
    </style:style>
    <style:style style:name="P96" style:family="paragraph" style:parent-style-name="Text_20_body">
      <style:paragraph-properties fo:margin-top="0.074cm" fo:margin-bottom="0cm" style:contextual-spacing="false"/>
      <style:text-properties style:font-name="Liberation Mono" fo:font-size="15pt" fo:font-weight="normal" style:font-size-asian="15pt" style:font-weight-asian="normal" style:font-size-complex="15pt"/>
    </style:style>
    <style:style style:name="P97" style:family="paragraph" style:parent-style-name="Text_20_body">
      <style:paragraph-properties fo:margin-top="0.076cm" fo:margin-bottom="0cm" style:contextual-spacing="false"/>
      <style:text-properties style:font-name="Liberation Mono" fo:font-size="15pt" fo:font-weight="normal" style:font-size-asian="15pt" style:font-weight-asian="normal" style:font-size-complex="15pt"/>
    </style:style>
    <style:style style:name="P98" style:family="paragraph" style:parent-style-name="Text_20_body">
      <style:paragraph-properties fo:margin-top="0.081cm" fo:margin-bottom="0cm" style:contextual-spacing="false"/>
      <style:text-properties style:font-name="Liberation Mono" fo:font-size="15pt" fo:font-weight="normal" style:font-size-asian="15pt" style:font-weight-asian="normal" style:font-size-complex="15pt"/>
    </style:style>
    <style:style style:name="P99" style:family="paragraph" style:parent-style-name="Text_20_body">
      <style:paragraph-properties fo:margin-top="0.395cm" fo:margin-bottom="0cm" style:contextual-spacing="false"/>
      <style:text-properties style:font-name="Liberation Mono" fo:font-size="15pt" fo:font-weight="normal" style:font-size-asian="15pt" style:font-weight-asian="normal" style:font-size-complex="15pt"/>
    </style:style>
    <style:style style:name="P100" style:family="paragraph" style:parent-style-name="Text_20_body">
      <style:paragraph-properties fo:margin-top="0.379cm" fo:margin-bottom="0cm" style:contextual-spacing="false"/>
      <style:text-properties style:font-name="Liberation Mono" fo:font-size="15pt" fo:font-weight="normal" style:font-size-asian="15pt" style:font-weight-asian="normal" style:font-size-complex="15pt"/>
    </style:style>
    <style:style style:name="P101" style:family="paragraph" style:parent-style-name="Text_20_body">
      <style:paragraph-properties fo:margin-left="3.789cm" fo:margin-right="0cm" fo:text-indent="0cm" style:auto-text-indent="false"/>
    </style:style>
    <style:style style:name="P102" style:family="paragraph" style:parent-style-name="Text_20_body">
      <style:paragraph-properties fo:margin-left="-0.333cm" fo:margin-right="0cm" fo:text-indent="0cm" style:auto-text-indent="false"/>
    </style:style>
    <style:style style:name="P103" style:family="paragraph" style:parent-style-name="Text_20_body">
      <style:paragraph-properties fo:margin-left="-0.36cm" fo:margin-right="0cm" fo:text-indent="-1.677cm" style:auto-text-indent="false"/>
    </style:style>
    <style:style style:name="P104" style:family="paragraph" style:parent-style-name="Text_20_body">
      <style:paragraph-properties fo:margin-left="-0.36cm" fo:margin-right="0cm" fo:text-indent="-0.136cm" style:auto-text-indent="false"/>
    </style:style>
    <style:style style:name="P105" style:family="paragraph" style:parent-style-name="Text_20_body">
      <style:paragraph-properties fo:margin-left="1.289cm" fo:margin-right="0cm" fo:text-indent="0cm" style:auto-text-indent="false"/>
      <style:text-properties fo:letter-spacing="-0.004cm"/>
    </style:style>
    <style:style style:name="P106" style:family="paragraph" style:parent-style-name="Text_20_body">
      <style:paragraph-properties fo:margin-left="0.947cm" fo:margin-right="0cm" fo:margin-top="0.132cm" fo:margin-bottom="0cm" style:contextual-spacing="false" fo:text-align="center" style:justify-single-word="false" fo:text-indent="0cm" style:auto-text-indent="false"/>
    </style:style>
    <style:style style:name="P107" style:family="paragraph" style:parent-style-name="Text_20_body">
      <style:paragraph-properties fo:margin-left="0.247cm" fo:margin-right="0cm" fo:text-indent="0cm" style:auto-text-indent="false"/>
    </style:style>
    <style:style style:name="P108" style:family="paragraph" style:parent-style-name="Text_20_body">
      <style:paragraph-properties fo:margin-left="4.685cm" fo:margin-right="0cm" fo:line-height="0.556cm" fo:text-indent="0cm" style:auto-text-indent="false"/>
    </style:style>
    <style:style style:name="P109" style:family="paragraph" style:parent-style-name="Text_20_body">
      <style:paragraph-properties fo:margin-left="4.881cm" fo:margin-right="0cm" fo:line-height="0.556cm" fo:text-indent="0cm" style:auto-text-indent="false"/>
    </style:style>
    <style:style style:name="P110" style:family="paragraph" style:parent-style-name="Text_20_body">
      <style:paragraph-properties fo:margin-left="1.289cm" fo:margin-right="0cm" fo:text-indent="0cm" style:auto-text-indent="false"/>
    </style:style>
    <style:style style:name="P111" style:family="paragraph" style:parent-style-name="Text_20_body">
      <style:paragraph-properties fo:margin-left="1.289cm" fo:margin-right="0cm" fo:margin-top="0.557cm" fo:margin-bottom="0cm" style:contextual-spacing="false" fo:text-indent="0cm" style:auto-text-indent="false"/>
    </style:style>
    <style:style style:name="P112" style:family="paragraph" style:parent-style-name="Text_20_body">
      <style:paragraph-properties fo:margin-left="1.289cm" fo:margin-right="0cm" fo:margin-top="0.566cm" fo:margin-bottom="0cm" style:contextual-spacing="false" fo:text-indent="0cm" style:auto-text-indent="false"/>
    </style:style>
    <style:style style:name="P113" style:family="paragraph" style:parent-style-name="Text_20_body" style:master-page-name="Converted13">
      <style:paragraph-properties fo:margin-left="1.289cm" fo:margin-right="0.647cm" fo:margin-top="0.132cm" fo:margin-bottom="0cm" style:contextual-spacing="false" fo:text-indent="0cm" style:auto-text-indent="false" style:page-number="auto"/>
    </style:style>
    <style:style style:name="P114" style:family="paragraph" style:parent-style-name="Text_20_body">
      <style:paragraph-properties fo:margin-left="1.289cm" fo:margin-right="0.905cm" fo:margin-top="0.011cm" fo:margin-bottom="0cm" style:contextual-spacing="false" fo:text-indent="0cm" style:auto-text-indent="false"/>
    </style:style>
    <style:style style:name="P115" style:family="paragraph" style:parent-style-name="Text_20_body">
      <style:paragraph-properties fo:margin-left="1.289cm" fo:margin-right="0.905cm" fo:margin-top="0.559cm" fo:margin-bottom="0cm" style:contextual-spacing="false" fo:text-indent="0cm" style:auto-text-indent="false"/>
    </style:style>
    <style:style style:name="P116" style:family="paragraph" style:parent-style-name="Text_20_body">
      <style:paragraph-properties fo:margin-left="6.193cm" fo:margin-right="3.974cm" fo:margin-top="0.609cm" fo:margin-bottom="0cm" style:contextual-spacing="false" fo:text-indent="1.101cm" style:auto-text-indent="false"/>
      <style:text-properties officeooo:paragraph-rsid="001badeb"/>
    </style:style>
    <style:style style:name="P117" style:family="paragraph" style:parent-style-name="Text_20_body">
      <style:paragraph-properties fo:margin-left="6.389cm" fo:margin-right="3.974cm" fo:margin-top="0.601cm" fo:margin-bottom="0cm" style:contextual-spacing="false" fo:text-indent="1.101cm" style:auto-text-indent="false"/>
      <style:text-properties officeooo:paragraph-rsid="001badeb"/>
    </style:style>
    <style:style style:name="P118" style:family="paragraph" style:parent-style-name="Text_20_body">
      <style:paragraph-properties fo:margin-top="0.316cm" fo:margin-bottom="0cm" style:contextual-spacing="false"/>
    </style:style>
    <style:style style:name="P119" style:family="paragraph" style:parent-style-name="Text_20_body">
      <style:paragraph-properties fo:margin-left="4.135cm" fo:margin-right="3.678cm" fo:margin-top="0.011cm" fo:margin-bottom="0cm" style:contextual-spacing="false" fo:text-indent="-0.543cm" style:auto-text-indent="false">
        <style:tab-stops>
          <style:tab-stop style:position="7.648cm"/>
        </style:tab-stops>
      </style:paragraph-properties>
    </style:style>
    <style:style style:name="P120" style:family="paragraph" style:parent-style-name="Text_20_body">
      <style:paragraph-properties fo:margin-left="4.135cm" fo:margin-right="3.678cm" fo:margin-top="0.011cm" fo:margin-bottom="0cm" style:contextual-spacing="false" fo:text-indent="-0.543cm" style:auto-text-indent="false">
        <style:tab-stops>
          <style:tab-stop style:position="7.648cm"/>
        </style:tab-stops>
      </style:paragraph-properties>
      <style:text-properties officeooo:paragraph-rsid="001badeb"/>
    </style:style>
    <style:style style:name="P121" style:family="paragraph" style:parent-style-name="Text_20_body">
      <style:paragraph-properties fo:margin-left="4.33cm" fo:margin-right="3.482cm" fo:margin-top="0.011cm" fo:margin-bottom="0cm" style:contextual-spacing="false" fo:text-indent="-0.543cm" style:auto-text-indent="false">
        <style:tab-stops>
          <style:tab-stop style:position="7.844cm"/>
        </style:tab-stops>
      </style:paragraph-properties>
    </style:style>
    <style:style style:name="P122" style:family="paragraph" style:parent-style-name="Text_20_body">
      <style:paragraph-properties fo:margin-left="4.33cm" fo:margin-right="3.482cm" fo:margin-top="0.011cm" fo:margin-bottom="0cm" style:contextual-spacing="false" fo:text-indent="-0.543cm" style:auto-text-indent="false">
        <style:tab-stops>
          <style:tab-stop style:position="7.844cm"/>
        </style:tab-stops>
      </style:paragraph-properties>
      <style:text-properties officeooo:paragraph-rsid="001badeb"/>
    </style:style>
    <style:style style:name="P123" style:family="paragraph" style:parent-style-name="Text_20_body">
      <style:paragraph-properties fo:margin-left="0.088cm" fo:margin-right="0.647cm" fo:text-indent="-0.169cm" style:auto-text-indent="false"/>
    </style:style>
    <style:style style:name="T1" style:family="text">
      <style:text-properties fo:color="#6e2e9e" loext:opacity="100%" style:font-name="Liberation Mono" fo:font-size="15pt" fo:letter-spacing="-0.007cm" fo:font-weight="bold" style:font-size-asian="15pt" style:font-weight-asian="bold" style:font-size-complex="15pt"/>
    </style:style>
    <style:style style:name="T2" style:family="text">
      <style:text-properties fo:color="#6e2e9e" loext:opacity="100%" style:font-name="Liberation Mono" fo:font-size="15pt" fo:letter-spacing="-0.007cm" style:font-size-asian="15pt" style:font-size-complex="15pt"/>
    </style:style>
    <style:style style:name="T3" style:family="text">
      <style:text-properties fo:color="#6e2e9e" loext:opacity="100%" style:font-name="Liberation Mono" fo:font-size="15pt" fo:letter-spacing="-0.007cm" fo:font-style="italic" style:text-underline-style="solid" style:text-underline-width="auto" style:text-underline-color="#6e2e9e" fo:font-weight="bold" style:font-size-asian="15pt" style:font-style-asian="italic" style:font-weight-asian="bold" style:font-size-complex="15pt"/>
    </style:style>
    <style:style style:name="T4" style:family="text">
      <style:text-properties fo:color="#6e2e9e" loext:opacity="100%" style:font-name="Liberation Mono" fo:font-size="15pt" fo:letter-spacing="-0.028cm" fo:font-weight="bold" style:font-size-asian="15pt" style:font-weight-asian="bold" style:font-size-complex="15pt"/>
    </style:style>
    <style:style style:name="T5" style:family="text">
      <style:text-properties fo:color="#6e2e9e" loext:opacity="100%" style:font-name="Liberation Mono" fo:font-size="15pt" fo:letter-spacing="-0.023cm" fo:font-weight="bold" style:font-size-asian="15pt" style:font-weight-asian="bold" style:font-size-complex="15pt"/>
    </style:style>
    <style:style style:name="T6" style:family="text">
      <style:text-properties fo:color="#6e2e9e" loext:opacity="100%" style:font-name="Liberation Mono" fo:font-size="15pt" fo:letter-spacing="-0.011cm" fo:font-weight="bold" style:font-size-asian="15pt" style:font-weight-asian="bold" style:font-size-complex="15pt"/>
    </style:style>
    <style:style style:name="T7" style:family="text">
      <style:text-properties fo:color="#6e2e9e" loext:opacity="100%" style:font-name="Liberation Mono" fo:font-size="15pt" fo:letter-spacing="-0.011cm" fo:font-style="italic" style:text-underline-style="solid" style:text-underline-width="auto" style:text-underline-color="#6e2e9e" fo:font-weight="bold" style:font-size-asian="15pt" style:font-style-asian="italic" style:font-weight-asian="bold" style:font-size-complex="15pt"/>
    </style:style>
    <style:style style:name="T8" style:family="text">
      <style:text-properties fo:color="#6e2e9e" loext:opacity="100%" style:font-name="Liberation Mono" fo:font-size="15pt" fo:letter-spacing="-0.009cm" fo:font-weight="bold" style:font-size-asian="15pt" style:font-weight-asian="bold" style:font-size-complex="15pt"/>
    </style:style>
    <style:style style:name="T9" style:family="text">
      <style:text-properties fo:color="#6e2e9e" loext:opacity="100%" style:font-name="Liberation Mono" fo:font-size="15pt" fo:letter-spacing="-0.009cm" style:font-size-asian="15pt" style:font-size-complex="15pt"/>
    </style:style>
    <style:style style:name="T10" style:family="text">
      <style:text-properties fo:color="#6e2e9e" loext:opacity="100%" style:font-name="Liberation Mono" fo:font-size="15pt" fo:letter-spacing="-0.009cm" fo:font-style="italic" style:text-underline-style="solid" style:text-underline-width="auto" style:text-underline-color="#6e2e9e" fo:font-weight="bold" style:font-size-asian="15pt" style:font-style-asian="italic" style:font-weight-asian="bold" style:font-size-complex="15pt"/>
    </style:style>
    <style:style style:name="T11" style:family="text">
      <style:text-properties fo:color="#6e2e9e" loext:opacity="100%" style:font-name="Liberation Mono" fo:font-size="15pt" fo:font-style="italic" style:text-underline-style="solid" style:text-underline-width="auto" style:text-underline-color="#6e2e9e" fo:font-weight="bold" style:font-size-asian="15pt" style:font-style-asian="italic" style:font-weight-asian="bold" style:font-size-complex="15pt"/>
    </style:style>
    <style:style style:name="T12" style:family="text">
      <style:text-properties fo:color="#6e2e9e" loext:opacity="100%" style:font-name="Liberation Mono" fo:font-size="15pt" fo:letter-spacing="-0.004cm" fo:font-style="italic" style:text-underline-style="solid" style:text-underline-width="auto" style:text-underline-color="#6e2e9e" fo:font-weight="bold" style:font-size-asian="15pt" style:font-style-asian="italic" style:font-weight-asian="bold" style:font-size-complex="15pt"/>
    </style:style>
    <style:style style:name="T13" style:family="text">
      <style:text-properties fo:color="#6e2e9e" loext:opacity="100%" style:font-name="Liberation Mono" fo:font-size="15pt" fo:letter-spacing="-0.004cm" fo:font-weight="bold" style:font-size-asian="15pt" style:font-weight-asian="bold" style:font-size-complex="15pt"/>
    </style:style>
    <style:style style:name="T14" style:family="text">
      <style:text-properties fo:color="#6e2e9e" loext:opacity="100%" style:font-name="Liberation Mono" fo:font-size="15pt" fo:letter-spacing="-0.004cm" style:font-size-asian="15pt" style:font-size-complex="15pt"/>
    </style:style>
    <style:style style:name="T15" style:family="text">
      <style:text-properties fo:color="#6e2e9e" loext:opacity="100%" style:font-name="Liberation Mono" fo:font-size="15pt" fo:letter-spacing="-0.005cm" fo:font-style="italic" style:text-underline-style="solid" style:text-underline-width="auto" style:text-underline-color="#6e2e9e" fo:font-weight="bold" style:font-size-asian="15pt" style:font-style-asian="italic" style:font-weight-asian="bold" style:font-size-complex="15pt"/>
    </style:style>
    <style:style style:name="T16" style:family="text">
      <style:text-properties fo:color="#6e2e9e" loext:opacity="100%" style:font-name="Liberation Mono" fo:font-size="15pt" fo:letter-spacing="-0.005cm" style:font-size-asian="15pt" style:font-size-complex="15pt"/>
    </style:style>
    <style:style style:name="T17" style:family="text">
      <style:text-properties fo:color="#6e2e9e" loext:opacity="100%" style:font-name="Liberation Mono" fo:font-size="15pt" fo:font-weight="bold" style:font-size-asian="15pt" style:font-weight-asian="bold" style:font-size-complex="15pt"/>
    </style:style>
    <style:style style:name="T18" style:family="text">
      <style:text-properties fo:color="#6e2e9e" loext:opacity="100%" style:font-name="Liberation Mono" fo:font-size="15pt" fo:letter-spacing="-0.012cm" fo:font-weight="bold" style:font-size-asian="15pt" style:font-weight-asian="bold" style:font-size-complex="15pt"/>
    </style:style>
    <style:style style:name="T19" style:family="text">
      <style:text-properties fo:color="#6e2e9e" loext:opacity="100%" style:font-name="Liberation Mono" fo:font-size="15pt" fo:letter-spacing="-0.012cm" style:font-size-asian="15pt" style:font-size-complex="15pt"/>
    </style:style>
    <style:style style:name="T20" style:family="text">
      <style:text-properties fo:color="#6e2e9e" loext:opacity="100%" style:font-name="Liberation Mono" fo:font-size="15pt" fo:letter-spacing="-0.014cm" fo:font-weight="bold" style:font-size-asian="15pt" style:font-weight-asian="bold" style:font-size-complex="15pt"/>
    </style:style>
    <style:style style:name="T21" style:family="text">
      <style:text-properties fo:color="#6e2e9e" loext:opacity="100%" style:font-name="Liberation Mono" fo:font-size="15pt" fo:letter-spacing="-0.019cm" fo:font-weight="bold" style:font-size-asian="15pt" style:font-weight-asian="bold" style:font-size-complex="15pt"/>
    </style:style>
    <style:style style:name="T22" style:family="text">
      <style:text-properties fo:color="#6e2e9e" loext:opacity="100%" style:font-name="Liberation Mono" fo:font-size="15pt" fo:letter-spacing="-0.021cm" fo:font-weight="bold" style:font-size-asian="15pt" style:font-weight-asian="bold" style:font-size-complex="15pt"/>
    </style:style>
    <style:style style:name="T23" style:family="text">
      <style:text-properties fo:color="#6e2e9e" loext:opacity="100%" style:font-name="Liberation Mono" fo:font-size="15pt" fo:letter-spacing="-0.018cm" fo:font-weight="bold" style:font-size-asian="15pt" style:font-weight-asian="bold" style:font-size-complex="15pt"/>
    </style:style>
    <style:style style:name="T24" style:family="text">
      <style:text-properties fo:color="#6e2e9e" loext:opacity="100%" style:font-name="Liberation Mono" fo:font-size="15pt" fo:letter-spacing="-0.018cm" style:font-size-asian="15pt" style:font-size-complex="15pt"/>
    </style:style>
    <style:style style:name="T25" style:family="text">
      <style:text-properties fo:color="#6e2e9e" loext:opacity="100%" style:font-name="Liberation Mono" fo:font-size="15pt" style:font-size-asian="15pt" style:font-size-complex="15pt"/>
    </style:style>
    <style:style style:name="T26" style:family="text">
      <style:text-properties fo:color="#6e2e9e" loext:opacity="100%" style:font-name="Liberation Mono" fo:font-size="15pt" fo:letter-spacing="0.106cm" style:font-size-asian="15pt" style:font-size-complex="15pt"/>
    </style:style>
    <style:style style:name="T27" style:family="text">
      <style:text-properties fo:color="#6e2e9e" loext:opacity="100%" style:font-name="Liberation Mono" fo:font-size="15pt" fo:letter-spacing="0.018cm" style:font-size-asian="15pt" style:font-size-complex="15pt"/>
    </style:style>
    <style:style style:name="T28" style:family="text">
      <style:text-properties fo:color="#6e2e9e" loext:opacity="100%" style:font-name="Liberation Mono" fo:font-size="16pt" fo:font-style="italic" style:text-underline-style="solid" style:text-underline-width="auto" style:text-underline-color="#6e2e9e" fo:font-weight="bold" style:font-size-asian="16pt" style:font-style-asian="italic" style:font-weight-asian="bold" style:font-size-complex="16pt"/>
    </style:style>
    <style:style style:name="T29" style:family="text">
      <style:text-properties fo:color="#6e2e9e" loext:opacity="100%" style:font-name="Liberation Mono" fo:font-size="16pt" fo:letter-spacing="-0.007cm" fo:font-style="italic" style:text-underline-style="solid" style:text-underline-width="auto" style:text-underline-color="#6e2e9e" fo:font-weight="bold" style:font-size-asian="16pt" style:font-style-asian="italic" style:font-weight-asian="bold" style:font-size-complex="16pt"/>
    </style:style>
    <style:style style:name="T30" style:family="text">
      <style:text-properties fo:color="#6e2e9e" loext:opacity="100%" style:font-name="Liberation Mono" fo:font-size="16pt" fo:letter-spacing="-0.004cm" fo:font-style="italic" style:text-underline-style="solid" style:text-underline-width="auto" style:text-underline-color="#6e2e9e" fo:font-weight="bold" style:font-size-asian="16pt" style:font-style-asian="italic" style:font-weight-asian="bold" style:font-size-complex="16pt"/>
    </style:style>
    <style:style style:name="T31" style:family="text">
      <style:text-properties fo:color="#6e2e9e" loext:opacity="100%" style:font-name="Liberation Mono" fo:font-size="16pt" fo:letter-spacing="-0.014cm" style:font-size-asian="16pt" style:font-size-complex="16pt"/>
    </style:style>
    <style:style style:name="T32" style:family="text">
      <style:text-properties fo:color="#6e2e9e" loext:opacity="100%" style:font-name="Liberation Mono"/>
    </style:style>
    <style:style style:name="T33" style:family="text">
      <style:text-properties fo:color="#6e2e9e" loext:opacity="100%" style:font-name="Liberation Mono" fo:letter-spacing="-0.037cm"/>
    </style:style>
    <style:style style:name="T34" style:family="text">
      <style:text-properties fo:color="#6e2e9e" loext:opacity="100%" style:font-name="Liberation Mono" fo:letter-spacing="-0.004cm"/>
    </style:style>
    <style:style style:name="T35" style:family="text">
      <style:text-properties fo:color="#6e2e9e" loext:opacity="100%" style:font-name="Liberation Mono" fo:letter-spacing="-0.014cm"/>
    </style:style>
    <style:style style:name="T36" style:family="text">
      <style:text-properties fo:color="#6e2e9e" loext:opacity="100%" style:font-name="Liberation Mono" fo:letter-spacing="-0.035cm"/>
    </style:style>
    <style:style style:name="T37" style:family="text">
      <style:text-properties fo:color="#6e2e9e" loext:opacity="100%" style:font-name="Liberation Mono" fo:letter-spacing="-0.034cm"/>
    </style:style>
    <style:style style:name="T38" style:family="text">
      <style:text-properties fo:color="#6e2e9e" loext:opacity="100%" fo:letter-spacing="-0.004cm" fo:font-style="italic" style:text-underline-style="solid" style:text-underline-width="auto" style:text-underline-color="#6e2e9e" fo:font-weight="bold" style:font-style-asian="italic" style:font-weight-asian="bold"/>
    </style:style>
    <style:style style:name="T39" style:family="text">
      <style:text-properties style:font-name="Liberation Mono"/>
    </style:style>
    <style:style style:name="T40" style:family="text">
      <style:text-properties style:font-name="Liberation Mono" fo:font-size="15pt" style:font-size-asian="15pt" style:font-size-complex="15pt"/>
    </style:style>
    <style:style style:name="T41" style:family="text">
      <style:text-properties style:font-name="Liberation Mono" fo:font-size="15pt" style:font-size-asian="15pt" style:font-size-complex="15pt" style:text-scale="90%"/>
    </style:style>
    <style:style style:name="T42" style:family="text">
      <style:text-properties style:font-name="Liberation Mono" fo:font-size="15pt" fo:letter-spacing="-0.007cm" style:font-size-asian="15pt" style:font-size-complex="15pt"/>
    </style:style>
    <style:style style:name="T43" style:family="text">
      <style:text-properties style:font-name="Liberation Mono" fo:font-size="15pt" fo:letter-spacing="-0.011cm" style:font-size-asian="15pt" style:font-size-complex="15pt"/>
    </style:style>
    <style:style style:name="T44" style:family="text">
      <style:text-properties style:font-name="Liberation Mono" fo:font-size="15pt" fo:letter-spacing="-0.012cm" style:font-size-asian="15pt" style:font-size-complex="15pt"/>
    </style:style>
    <style:style style:name="T45" style:family="text">
      <style:text-properties style:font-name="Liberation Mono" fo:font-size="15pt" fo:font-style="italic" style:font-size-asian="15pt" style:font-style-asian="italic" style:font-size-complex="15pt"/>
    </style:style>
    <style:style style:name="T46" style:family="text">
      <style:text-properties style:font-name="Liberation Mono" fo:font-size="15pt" fo:font-style="italic" fo:font-weight="normal" style:font-size-asian="15pt" style:font-style-asian="italic" style:font-weight-asian="normal" style:font-size-complex="15pt"/>
    </style:style>
    <style:style style:name="T47" style:family="text">
      <style:text-properties style:font-name="Liberation Mono" fo:font-size="15pt" fo:letter-spacing="-0.018cm" style:font-size-asian="15pt" style:font-size-complex="15pt"/>
    </style:style>
    <style:style style:name="T48" style:family="text">
      <style:text-properties style:font-name="Liberation Mono" fo:font-size="15pt" fo:letter-spacing="-0.009cm" style:font-size-asian="15pt" style:font-size-complex="15pt"/>
    </style:style>
    <style:style style:name="T49" style:family="text">
      <style:text-properties style:font-name="Liberation Mono" fo:font-size="15pt" fo:letter-spacing="-0.004cm" style:font-size-asian="15pt" style:font-size-complex="15pt"/>
    </style:style>
    <style:style style:name="T50" style:family="text">
      <style:text-properties style:font-name="Liberation Mono" fo:font-size="15pt" fo:letter-spacing="-0.004cm" style:font-size-asian="15pt" style:font-size-complex="15pt" style:text-scale="90%"/>
    </style:style>
    <style:style style:name="T51" style:family="text">
      <style:text-properties style:font-name="Liberation Mono" fo:font-size="15pt" fo:font-weight="normal" style:font-size-asian="15pt" style:font-weight-asian="normal" style:font-size-complex="15pt"/>
    </style:style>
    <style:style style:name="T52" style:family="text">
      <style:text-properties style:font-name="Liberation Mono" fo:font-size="15pt" fo:letter-spacing="-0.014cm" style:font-size-asian="15pt" style:font-size-complex="15pt"/>
    </style:style>
    <style:style style:name="T53" style:family="text">
      <style:text-properties style:font-name="Liberation Mono" fo:font-size="15pt" fo:letter-spacing="-0.021cm" style:font-size-asian="15pt" style:font-size-complex="15pt"/>
    </style:style>
    <style:style style:name="T54" style:family="text">
      <style:text-properties style:font-name="Liberation Mono" fo:font-size="15pt" fo:letter-spacing="-0.005cm" style:font-size-asian="15pt" style:font-size-complex="15pt"/>
    </style:style>
    <style:style style:name="T55" style:family="text">
      <style:text-properties style:font-name="Liberation Mono" fo:font-size="15pt" fo:letter-spacing="0.012cm" style:font-size-asian="15pt" style:font-size-complex="15pt"/>
    </style:style>
    <style:style style:name="T56" style:family="text">
      <style:text-properties style:font-name="Liberation Mono" fo:font-size="15pt" fo:letter-spacing="0.071cm" style:font-size-asian="15pt" style:font-size-complex="15pt"/>
    </style:style>
    <style:style style:name="T57" style:family="text">
      <style:text-properties style:font-name="Liberation Mono" fo:font-size="15pt" fo:letter-spacing="0.034cm" style:font-size-asian="15pt" style:font-size-complex="15pt"/>
    </style:style>
    <style:style style:name="T58" style:family="text">
      <style:text-properties style:font-name="Liberation Mono" fo:font-size="15pt" fo:letter-spacing="-0.025cm" style:font-size-asian="15pt" style:font-size-complex="15pt"/>
    </style:style>
    <style:style style:name="T59" style:family="text">
      <style:text-properties style:font-name="Liberation Mono" fo:font-size="16pt" style:font-size-asian="16pt" style:font-size-complex="16pt"/>
    </style:style>
    <style:style style:name="T60" style:family="text">
      <style:text-properties style:font-name="Liberation Mono" fo:font-size="16pt" fo:letter-spacing="-0.011cm" fo:font-weight="bold" style:font-size-asian="16pt" style:font-weight-asian="bold" style:font-size-complex="16pt" style:font-weight-complex="bold"/>
    </style:style>
    <style:style style:name="T61" style:family="text">
      <style:text-properties style:font-name="Liberation Mono" fo:font-size="16pt" fo:letter-spacing="-0.011cm" style:font-size-asian="16pt" style:font-size-complex="16pt"/>
    </style:style>
    <style:style style:name="T62" style:family="text">
      <style:text-properties style:font-name="Liberation Mono" fo:font-size="20pt" fo:letter-spacing="-0.011cm" fo:font-weight="bold" style:font-size-asian="20pt" style:font-weight-asian="bold" style:font-size-complex="20pt" style:font-weight-complex="bold"/>
    </style:style>
    <style:style style:name="T63" style:family="text">
      <style:text-properties style:font-name="Liberation Mono" fo:font-size="20pt" fo:font-weight="bold" style:font-size-asian="20pt" style:font-weight-asian="bold" style:font-size-complex="20pt" style:font-weight-complex="bold"/>
    </style:style>
    <style:style style:name="T64" style:family="text">
      <style:text-properties fo:color="#082d3f" loext:opacity="100%" style:font-name="Liberation Mono" fo:font-size="15pt" style:font-size-asian="15pt" style:font-size-complex="15pt"/>
    </style:style>
    <style:style style:name="T65" style:family="text">
      <style:text-properties fo:color="#082d3f" loext:opacity="100%" style:font-name="Liberation Mono" fo:font-size="15pt" fo:letter-spacing="-0.009cm" style:font-size-asian="15pt" style:font-size-complex="15pt"/>
    </style:style>
    <style:style style:name="T66" style:family="text">
      <style:text-properties fo:color="#082d3f" loext:opacity="100%" style:font-name="Liberation Mono" fo:font-size="15pt" fo:letter-spacing="-0.011cm" style:font-size-asian="15pt" style:font-size-complex="15pt"/>
    </style:style>
    <style:style style:name="T67" style:family="text">
      <style:text-properties fo:color="#082d3f" loext:opacity="100%" style:font-name="Liberation Mono" fo:font-size="15pt" fo:letter-spacing="-0.007cm" style:font-size-asian="15pt" style:font-size-complex="15pt"/>
    </style:style>
    <style:style style:name="T68" style:family="text">
      <style:text-properties fo:letter-spacing="-0.011cm"/>
    </style:style>
    <style:style style:name="T69" style:family="text">
      <style:text-properties fo:font-variant="normal" fo:text-transform="none" fo:color="#000000" loext:opacity="100%" style:font-name="Heebo" fo:font-size="20pt" fo:letter-spacing="normal" fo:font-style="normal" fo:font-weight="bold" style:font-size-asian="20pt" style:font-style-asian="normal" style:font-weight-asian="bold" style:font-size-complex="20pt" style:font-weight-complex="bold"/>
    </style:style>
    <style:style style:name="T70" style:family="text">
      <style:text-properties fo:font-variant="normal" fo:text-transform="none" fo:color="#000000" loext:opacity="100%" style:font-name="Helvetica-Neue" fo:font-size="15pt" fo:letter-spacing="normal" fo:font-style="normal" fo:font-weight="normal"/>
    </style:style>
    <style:style style:name="T71" style:family="text">
      <style:text-properties fo:font-variant="normal" fo:text-transform="none" fo:color="#000000" loext:opacity="100%" style:font-name="HelveticaNeueLTW05" fo:font-size="12pt" fo:letter-spacing="normal" fo:font-style="normal" fo:font-weight="normal" style:font-size-asian="18pt" style:font-size-complex="18pt"/>
    </style:style>
    <style:style style:name="T72" style:family="text">
      <style:text-properties fo:font-variant="normal" fo:text-transform="none" fo:color="#000000" loext:opacity="100%" style:font-name="HelveticaNeueLTW05" fo:font-size="12pt" fo:letter-spacing="normal" fo:font-style="normal" fo:font-weight="normal" style:font-size-asian="16pt" style:font-size-complex="16pt"/>
    </style:style>
    <style:style style:name="T73" style:family="text">
      <style:text-properties fo:font-variant="normal" fo:text-transform="none" fo:color="#6e2e9e" loext:opacity="100%" style:font-name="Liberation Mono" fo:font-size="16pt" fo:letter-spacing="-0.014cm" fo:font-style="normal" fo:font-weight="normal" style:font-size-asian="16pt" style:font-size-complex="16pt"/>
    </style:style>
    <style:style style:name="T74" style:family="text">
      <style:text-properties fo:letter-spacing="-0.004cm"/>
    </style:style>
    <style:style style:name="T75" style:family="text">
      <style:text-properties fo:color="#ff0000" loext:opacity="100%" style:font-name="Liberation Mono" fo:font-size="15pt" fo:font-style="italic" style:text-underline-style="solid" style:text-underline-width="auto" style:text-underline-color="#ff0000" fo:font-weight="bold" style:font-size-asian="15pt" style:font-style-asian="italic" style:font-weight-asian="bold" style:font-size-complex="15pt"/>
    </style:style>
    <style:style style:name="T76" style:family="text">
      <style:text-properties fo:color="#ff0000" loext:opacity="100%" style:font-name="Liberation Mono" fo:font-size="15pt" fo:font-style="italic" fo:font-weight="bold" style:font-size-asian="15pt" style:font-style-asian="italic" style:font-weight-asian="bold" style:font-size-complex="15pt"/>
    </style:style>
    <style:style style:name="T77" style:family="text">
      <style:text-properties fo:color="#ff0000" loext:opacity="100%" style:font-name="Liberation Mono" fo:font-size="15pt" fo:letter-spacing="-0.009cm" fo:font-style="italic" style:text-underline-style="solid" style:text-underline-width="auto" style:text-underline-color="#ff0000" fo:font-weight="bold" style:font-size-asian="15pt" style:font-style-asian="italic" style:font-weight-asian="bold" style:font-size-complex="15pt"/>
    </style:style>
    <style:style style:name="T78" style:family="text">
      <style:text-properties fo:color="#ff0000" loext:opacity="100%" style:font-name="Liberation Mono" fo:font-size="15pt" fo:letter-spacing="-0.004cm" fo:font-style="italic" style:text-underline-style="solid" style:text-underline-width="auto" style:text-underline-color="#ff0000" fo:font-weight="bold" style:font-size-asian="15pt" style:font-style-asian="italic" style:font-weight-asian="bold" style:font-size-complex="15pt"/>
    </style:style>
    <style:style style:name="T79" style:family="text">
      <style:text-properties fo:color="#ff0000" loext:opacity="100%" style:font-name="Liberation Mono" fo:font-size="15pt" fo:letter-spacing="-0.004cm" style:font-size-asian="15pt" style:font-size-complex="15pt"/>
    </style:style>
    <style:style style:name="T80" style:family="text">
      <style:text-properties fo:color="#ff0000" loext:opacity="100%" style:font-name="Liberation Mono" fo:font-size="15pt" fo:letter-spacing="-0.005cm" fo:font-style="italic" style:text-underline-style="solid" style:text-underline-width="auto" style:text-underline-color="#ff0000" fo:font-weight="bold" style:font-size-asian="15pt" style:font-style-asian="italic" style:font-weight-asian="bold" style:font-size-complex="15pt"/>
    </style:style>
    <style:style style:name="T81" style:family="text">
      <style:text-properties fo:color="#ff0000" loext:opacity="100%" style:font-name="Liberation Mono" fo:font-size="15pt" fo:letter-spacing="0.071cm" fo:font-style="italic" style:text-underline-style="solid" style:text-underline-width="auto" style:text-underline-color="#ff0000" fo:font-weight="bold" style:font-size-asian="15pt" style:font-style-asian="italic" style:font-weight-asian="bold" style:font-size-complex="15pt"/>
    </style:style>
    <style:style style:name="T82" style:family="text">
      <style:text-properties fo:color="#ff0000" loext:opacity="100%" style:font-name="Liberation Mono" fo:font-size="15pt" fo:letter-spacing="-0.007cm" fo:font-style="italic" fo:font-weight="bold" style:font-size-asian="15pt" style:font-style-asian="italic" style:font-weight-asian="bold" style:font-size-complex="15pt"/>
    </style:style>
    <style:style style:name="T83" style:family="text">
      <style:text-properties fo:color="#ff0000" loext:opacity="100%" style:font-name="Liberation Mono" fo:font-size="15pt" fo:letter-spacing="-0.011cm" fo:font-style="italic" fo:font-weight="bold" style:font-size-asian="15pt" style:font-style-asian="italic" style:font-weight-asian="bold" style:font-size-complex="15pt"/>
    </style:style>
    <style:style style:name="T84" style:family="text">
      <style:text-properties fo:color="#ff0000" loext:opacity="100%" style:font-name="Liberation Mono" fo:font-size="15pt" style:font-size-asian="15pt" style:font-size-complex="15pt"/>
    </style:style>
    <style:style style:name="T85" style:family="text">
      <style:text-properties fo:color="#ff0000" loext:opacity="100%" style:font-name="Liberation Mono" fo:letter-spacing="-0.007cm"/>
    </style:style>
    <style:style style:name="T86" style:family="text">
      <style:text-properties fo:color="#ff0000" loext:opacity="100%" style:font-name="Liberation Mono" fo:letter-spacing="-0.004cm"/>
    </style:style>
    <style:style style:name="T87" style:family="text">
      <style:text-properties fo:color="#ff0000" loext:opacity="100%" style:font-name="Liberation Mono"/>
    </style:style>
    <style:style style:name="T88" style:family="text">
      <style:text-properties fo:color="#ff0000" loext:opacity="100%" style:font-name="Liberation Mono" fo:font-size="36pt" fo:letter-spacing="-0.004cm" fo:font-weight="bold" style:font-size-asian="36pt" style:font-weight-asian="bold" style:font-size-complex="36pt" style:font-weight-complex="bold"/>
    </style:style>
    <style:style style:name="T89" style:family="text">
      <style:text-properties fo:color="#ff0000" loext:opacity="100%" style:font-name="Liberation Mono" fo:font-size="24pt" fo:font-style="italic" style:text-underline-style="solid" style:text-underline-width="auto" style:text-underline-color="#ff0000" fo:font-weight="bold" style:font-size-asian="24pt" style:font-style-asian="italic" style:font-weight-asian="bold" style:font-size-complex="24pt"/>
    </style:style>
    <style:style style:name="T90" style:family="text">
      <style:text-properties fo:color="#ff0000" loext:opacity="100%" style:font-name="Liberation Mono" fo:font-size="24pt" fo:letter-spacing="0.127cm" fo:font-style="italic" fo:font-weight="bold" style:font-size-asian="24pt" style:font-style-asian="italic" style:font-weight-asian="bold" style:font-size-complex="24pt"/>
    </style:style>
    <style:style style:name="T91" style:family="text">
      <style:text-properties fo:color="#ff0000" loext:opacity="100%" style:font-name="Liberation Mono" fo:font-size="24pt" style:font-size-asian="24pt" style:font-size-complex="24pt"/>
    </style:style>
    <style:style style:name="T92" style:family="text">
      <style:text-properties fo:color="#ff0000" loext:opacity="100%" style:font-name="Liberation Mono" fo:font-size="24pt" fo:letter-spacing="-0.042cm" style:font-size-asian="24pt" style:font-size-complex="24pt"/>
    </style:style>
    <style:style style:name="T93" style:family="text">
      <style:text-properties fo:color="#ff0000" loext:opacity="100%" style:font-name="Liberation Mono" fo:font-size="24pt" fo:letter-spacing="-0.035cm" style:font-size-asian="24pt" style:font-size-complex="24pt"/>
    </style:style>
    <style:style style:name="T94" style:family="text">
      <style:text-properties fo:color="#ff0000" loext:opacity="100%" style:font-name="Liberation Mono" fo:font-size="24pt" fo:letter-spacing="-0.004cm" style:font-size-asian="24pt" style:font-size-complex="24pt"/>
    </style:style>
    <style:style style:name="T95" style:family="text">
      <style:text-properties fo:color="#ff0000" loext:opacity="100%" style:font-name="Liberation Mono" fo:letter-spacing="-0.012cm"/>
    </style:style>
    <style:style style:name="T96" style:family="text">
      <style:text-properties fo:color="#ff0000" loext:opacity="100%" style:font-name="Liberation Mono" fo:letter-spacing="-0.009cm"/>
    </style:style>
    <style:style style:name="T97" style:family="text">
      <style:text-properties fo:color="#ff0000" loext:opacity="100%" style:font-name="Liberation Mono" fo:letter-spacing="-0.005cm"/>
    </style:style>
    <style:style style:name="T98" style:family="text">
      <style:text-properties fo:color="#ff0000" loext:opacity="100%" style:font-name="Calibri" fo:font-size="11pt" fo:letter-spacing="-0.004cm" fo:language="de" fo:country="DE" style:font-size-asian="11pt" style:font-size-complex="15pt"/>
    </style:style>
    <style:style style:name="T99" style:family="text">
      <style:text-properties fo:color="#ff0000" loext:opacity="100%" style:font-name="Calibri" fo:font-size="15pt" fo:letter-spacing="-0.004cm" fo:language="de" fo:country="DE" style:font-size-asian="15pt" style:font-size-complex="15pt"/>
    </style:style>
    <style:style style:name="T100" style:family="text">
      <style:text-properties fo:color="#1e1f20" loext:opacity="100%" style:font-name="Liberation Mono" fo:font-size="15pt" fo:letter-spacing="-0.007cm" style:font-size-asian="15pt" style:font-size-complex="15pt"/>
    </style:style>
    <style:style style:name="T101" style:family="text">
      <style:text-properties fo:color="#1e1f20" loext:opacity="100%" style:font-name="Liberation Mono" fo:font-size="15pt" fo:letter-spacing="-0.032cm" style:font-size-asian="15pt" style:font-size-complex="15pt"/>
    </style:style>
    <style:style style:name="T102" style:family="text">
      <style:text-properties fo:color="#1e1f20" loext:opacity="100%" style:font-name="Liberation Mono" fo:font-size="15pt" fo:letter-spacing="-0.028cm" style:font-size-asian="15pt" style:font-size-complex="15pt"/>
    </style:style>
    <style:style style:name="T103" style:family="text">
      <style:text-properties fo:color="#1e1f20" loext:opacity="100%" style:font-name="Liberation Mono" fo:font-size="15pt" style:font-size-asian="15pt" style:font-size-complex="15pt"/>
    </style:style>
    <style:style style:name="T104" style:family="text">
      <style:text-properties fo:color="#1e1f20" loext:opacity="100%" style:font-name="Liberation Mono" fo:font-size="15pt" fo:letter-spacing="-0.014cm" style:font-size-asian="15pt" style:font-size-complex="15pt"/>
    </style:style>
    <style:style style:name="T105" style:family="text">
      <style:text-properties fo:color="#1e1f20" loext:opacity="100%" style:font-name="Liberation Mono" fo:font-size="15pt" fo:letter-spacing="-0.005cm" style:font-size-asian="15pt" style:font-size-complex="15pt"/>
    </style:style>
    <style:style style:name="T106" style:family="text">
      <style:text-properties fo:color="#1e1f20" loext:opacity="100%" style:font-name="Liberation Mono" fo:font-size="15pt" fo:letter-spacing="-0.009cm" style:font-size-asian="15pt" style:font-size-complex="15pt"/>
    </style:style>
    <style:style style:name="T107" style:family="text">
      <style:text-properties fo:color="#1e1f20" loext:opacity="100%" style:font-name="Liberation Mono" fo:font-size="15pt" fo:letter-spacing="0.071cm" style:font-size-asian="15pt" style:font-size-complex="15pt"/>
    </style:style>
    <style:style style:name="T108" style:family="text">
      <style:text-properties fo:color="#00007f" loext:opacity="100%" fo:letter-spacing="-0.004cm" style:text-underline-style="solid" style:text-underline-width="auto" style:text-underline-color="#00007f"/>
    </style:style>
    <style:style style:name="T109" style:family="text">
      <style:text-properties fo:color="#434343" loext:opacity="100%" style:font-name="Liberation Mono" fo:font-size="15pt" fo:letter-spacing="-0.007cm" style:font-size-asian="15pt" style:font-size-complex="15pt"/>
    </style:style>
    <style:style style:name="T110" style:family="text">
      <style:text-properties fo:color="#434343" loext:opacity="100%" style:font-name="Liberation Mono" fo:font-size="15pt" fo:letter-spacing="-0.021cm" style:font-size-asian="15pt" style:font-size-complex="15pt"/>
    </style:style>
    <style:style style:name="T111" style:family="text">
      <style:text-properties fo:color="#434343" loext:opacity="100%" style:font-name="Liberation Mono" fo:font-size="15pt" style:font-size-asian="15pt" style:font-size-complex="15pt"/>
    </style:style>
    <style:style style:name="T112" style:family="text">
      <style:text-properties fo:color="#434343" loext:opacity="100%" style:font-name="Liberation Mono" fo:font-size="15pt" fo:letter-spacing="-0.018cm" style:font-size-asian="15pt" style:font-size-complex="15pt"/>
    </style:style>
    <style:style style:name="T113" style:family="text">
      <style:text-properties fo:color="#434343" loext:opacity="100%" style:font-name="Liberation Mono" fo:font-size="15pt" fo:letter-spacing="-0.023cm" style:font-size-asian="15pt" style:font-size-complex="15pt"/>
    </style:style>
    <style:style style:name="T114" style:family="text">
      <style:text-properties fo:color="#434343" loext:opacity="100%" style:font-name="Liberation Mono" fo:font-size="15pt" fo:letter-spacing="-0.004cm" style:font-size-asian="15pt" style:font-size-complex="15pt"/>
    </style:style>
    <style:style style:name="T115" style:family="text">
      <style:text-properties fo:color="#434343" loext:opacity="100%" style:font-name="Liberation Mono" fo:font-size="15pt" fo:letter-spacing="-0.035cm" style:font-size-asian="15pt" style:font-size-complex="15pt"/>
    </style:style>
    <style:style style:name="T116" style:family="text">
      <style:text-properties fo:color="#434343" loext:opacity="100%" style:font-name="Liberation Mono" fo:font-size="15pt" fo:letter-spacing="-0.034cm" style:font-size-asian="15pt" style:font-size-complex="15pt"/>
    </style:style>
    <style:style style:name="T117" style:family="text">
      <style:text-properties fo:color="#434343" loext:opacity="100%" style:font-name="Liberation Mono" fo:font-size="15pt" fo:letter-spacing="0.014cm" style:font-size-asian="15pt" style:font-size-complex="15pt"/>
    </style:style>
    <style:style style:name="T118" style:family="text">
      <style:text-properties fo:color="#434343" loext:opacity="100%" style:font-name="Liberation Mono" fo:font-size="15pt" fo:letter-spacing="-0.012cm" style:font-size-asian="15pt" style:font-size-complex="15pt"/>
    </style:style>
    <style:style style:name="T119" style:family="text">
      <style:text-properties fo:color="#434343" loext:opacity="100%" style:font-name="Liberation Mono" fo:font-size="15pt" fo:letter-spacing="-0.039cm" style:font-size-asian="15pt" style:font-size-complex="15pt"/>
    </style:style>
    <style:style style:name="T120" style:family="text">
      <style:text-properties fo:color="#434343" loext:opacity="100%" style:font-name="Liberation Mono" fo:font-size="15pt" fo:letter-spacing="-0.037cm" style:font-size-asian="15pt" style:font-size-complex="15pt"/>
    </style:style>
    <style:style style:name="T121" style:family="text">
      <style:text-properties fo:color="#434343" loext:opacity="100%" style:font-name="Liberation Mono" fo:font-size="15pt" fo:letter-spacing="-0.014cm" style:font-size-asian="15pt" style:font-size-complex="15pt"/>
    </style:style>
    <style:style style:name="T122" style:family="text">
      <style:text-properties fo:color="#434343" loext:opacity="100%" style:font-name="Liberation Mono" fo:font-size="15pt" fo:letter-spacing="-0.016cm" style:font-size-asian="15pt" style:font-size-complex="15pt"/>
    </style:style>
    <style:style style:name="T123" style:family="text">
      <style:text-properties fo:color="#434343" loext:opacity="100%" style:font-name="Liberation Mono" fo:font-size="15pt" fo:letter-spacing="-0.032cm" style:font-size-asian="15pt" style:font-size-complex="15pt"/>
    </style:style>
    <style:style style:name="T124" style:family="text">
      <style:text-properties fo:color="#7f330c" loext:opacity="100%" style:font-name="Liberation Mono" fo:font-size="15pt" fo:font-style="italic" style:text-underline-style="solid" style:text-underline-width="auto" style:text-underline-color="#7f330c" style:font-size-asian="15pt" style:font-style-asian="italic" style:font-size-complex="15pt"/>
    </style:style>
    <style:style style:name="T125" style:family="text">
      <style:text-properties fo:color="#7f330c" loext:opacity="100%" style:font-name="Liberation Mono" fo:font-size="15pt" fo:font-style="italic" style:font-size-asian="15pt" style:font-style-asian="italic" style:font-size-complex="15pt"/>
    </style:style>
    <style:style style:name="T126" style:family="text">
      <style:text-properties fo:color="#7f330c" loext:opacity="100%" style:font-name="Liberation Mono" fo:font-size="15pt" fo:letter-spacing="-0.007cm" fo:font-style="italic" style:text-underline-style="solid" style:text-underline-width="auto" style:text-underline-color="#7f330c" style:font-size-asian="15pt" style:font-style-asian="italic" style:font-size-complex="15pt"/>
    </style:style>
    <style:style style:name="T127" style:family="text">
      <style:text-properties fo:color="#7f330c" loext:opacity="100%" style:font-name="Liberation Mono" fo:font-size="15pt" fo:letter-spacing="-0.004cm" fo:font-style="italic" style:text-underline-style="solid" style:text-underline-width="auto" style:text-underline-color="#7f330c" style:font-size-asian="15pt" style:font-style-asian="italic" style:font-size-complex="15pt"/>
    </style:style>
    <style:style style:name="T128" style:family="text">
      <style:text-properties fo:color="#7f330c" loext:opacity="100%" style:font-name="Liberation Mono" fo:font-size="15pt" fo:letter-spacing="-0.004cm" fo:font-style="italic" style:font-size-asian="15pt" style:font-style-asian="italic" style:font-size-complex="15pt"/>
    </style:style>
    <style:style style:name="T129" style:family="text">
      <style:text-properties fo:color="#7f330c" loext:opacity="100%" style:font-name="Liberation Mono" fo:font-size="15pt" fo:letter-spacing="-0.009cm" fo:font-style="italic" style:text-underline-style="solid" style:text-underline-width="auto" style:text-underline-color="#7f330c" style:font-size-asian="15pt" style:font-style-asian="italic" style:font-size-complex="15pt"/>
    </style:style>
    <style:style style:name="T130" style:family="text">
      <style:text-properties fo:color="#7f330c" loext:opacity="100%" style:font-name="Liberation Mono" fo:font-size="15pt" fo:letter-spacing="-0.011cm" fo:font-style="italic" style:text-underline-style="solid" style:text-underline-width="auto" style:text-underline-color="#7f330c" style:font-size-asian="15pt" style:font-style-asian="italic" style:font-size-complex="15pt"/>
    </style:style>
    <style:style style:name="T131" style:family="text">
      <style:text-properties fo:color="#7f330c" loext:opacity="100%" style:font-name="Liberation Mono" fo:font-size="15pt" fo:letter-spacing="-0.011cm" fo:font-style="italic" style:font-size-asian="15pt" style:font-style-asian="italic" style:font-size-complex="15pt"/>
    </style:style>
    <style:style style:name="T132" style:family="text">
      <style:text-properties fo:color="#7f330c" loext:opacity="100%" style:font-name="Liberation Mono" fo:font-size="15pt" fo:letter-spacing="-0.012cm" fo:font-style="italic" style:text-underline-style="solid" style:text-underline-width="auto" style:text-underline-color="#7f330c" style:font-size-asian="15pt" style:font-style-asian="italic" style:font-size-complex="15pt"/>
    </style:style>
    <style:style style:name="T133" style:family="text">
      <style:text-properties fo:color="#7f330c" loext:opacity="100%" style:font-name="Liberation Mono" fo:font-size="15pt" fo:letter-spacing="-0.012cm" fo:font-style="italic" style:font-size-asian="15pt" style:font-style-asian="italic" style:font-size-complex="15pt"/>
    </style:style>
    <style:style style:name="T134" style:family="text">
      <style:text-properties fo:color="#7f330c" loext:opacity="100%" style:font-name="Liberation Mono" fo:font-size="15pt" fo:letter-spacing="0.071cm" fo:font-style="italic" style:text-underline-style="solid" style:text-underline-width="auto" style:text-underline-color="#7f330c" style:font-size-asian="15pt" style:font-style-asian="italic" style:font-size-complex="15pt"/>
    </style:style>
    <style:style style:name="T135" style:family="text">
      <style:text-properties fo:color="#7f330c" loext:opacity="100%" style:font-name="Liberation Mono" fo:font-size="15pt" fo:letter-spacing="-0.005cm" fo:font-style="italic" style:text-underline-style="solid" style:text-underline-width="auto" style:text-underline-color="#7f330c" style:font-size-asian="15pt" style:font-style-asian="italic" style:font-size-complex="15pt"/>
    </style:style>
    <style:style style:name="T136" style:family="text">
      <style:text-properties fo:color="#6e6e6e" loext:opacity="100%" style:font-name="Liberation Mono" fo:font-size="15pt" style:font-size-asian="15pt" style:font-size-complex="15pt"/>
    </style:style>
    <style:style style:name="T137" style:family="text">
      <style:text-properties fo:color="#6e6e6e" loext:opacity="100%" style:font-name="Liberation Mono" fo:font-size="15pt" fo:letter-spacing="-0.009cm" style:font-size-asian="15pt" style:font-size-complex="15pt"/>
    </style:style>
    <style:style style:name="T138" style:family="text">
      <style:text-properties fo:color="#6e6e6e" loext:opacity="100%" style:font-name="Liberation Mono" fo:font-size="15pt" fo:letter-spacing="-0.004cm" style:font-size-asian="15pt" style:font-size-complex="15pt"/>
    </style:style>
    <style:style style:name="T139" style:family="text">
      <style:text-properties fo:color="#6e6e6e" loext:opacity="100%" style:font-name="Liberation Mono" fo:font-size="15pt" fo:letter-spacing="-0.037cm" style:font-size-asian="15pt" style:font-size-complex="15pt"/>
    </style:style>
    <style:style style:name="T140" style:family="text">
      <style:text-properties fo:color="#6e6e6e" loext:opacity="100%" style:font-name="Liberation Mono" fo:font-size="15pt" fo:letter-spacing="-0.035cm" style:font-size-asian="15pt" style:font-size-complex="15pt"/>
    </style:style>
    <style:style style:name="T141" style:family="text">
      <style:text-properties fo:color="#6e6e6e" loext:opacity="100%" style:font-name="Liberation Mono" fo:font-size="15pt" fo:letter-spacing="-0.034cm" style:font-size-asian="15pt" style:font-size-complex="15pt"/>
    </style:style>
    <style:style style:name="T142" style:family="text">
      <style:text-properties fo:color="#6e6e6e" loext:opacity="100%" style:font-name="Liberation Mono" fo:font-size="15pt" style:text-underline-style="solid" style:text-underline-width="auto" style:text-underline-color="#6e6e6e" style:font-size-asian="15pt" style:font-size-complex="15pt"/>
    </style:style>
    <style:style style:name="T143" style:family="text">
      <style:text-properties fo:color="#6e6e6e" loext:opacity="100%" style:font-name="Liberation Mono" fo:font-size="15pt" fo:letter-spacing="-0.032cm" style:text-underline-style="solid" style:text-underline-width="auto" style:text-underline-color="#6e6e6e" style:font-size-asian="15pt" style:font-size-complex="15pt"/>
    </style:style>
    <style:style style:name="T144" style:family="text">
      <style:text-properties fo:color="#6e6e6e" loext:opacity="100%" style:font-name="Liberation Mono" fo:font-size="15pt" fo:letter-spacing="-0.032cm" style:font-size-asian="15pt" style:font-size-complex="15pt"/>
    </style:style>
    <style:style style:name="T145" style:family="text">
      <style:text-properties fo:color="#6e6e6e" loext:opacity="100%" style:font-name="Liberation Mono" fo:font-size="15pt" fo:letter-spacing="-0.007cm" style:font-size-asian="15pt" style:font-size-complex="15pt"/>
    </style:style>
    <style:style style:name="T146" style:family="text">
      <style:text-properties fo:color="#6e6e6e" loext:opacity="100%" style:font-name="Liberation Mono" fo:font-size="15pt" fo:letter-spacing="-0.021cm" style:font-size-asian="15pt" style:font-size-complex="15pt"/>
    </style:style>
    <style:style style:name="T147" style:family="text">
      <style:text-properties fo:color="#540066" loext:opacity="100%" style:font-name="Liberation Mono" fo:font-size="15pt" style:font-size-asian="15pt" style:font-size-complex="15pt"/>
    </style:style>
    <style:style style:name="T148" style:family="text">
      <style:text-properties fo:color="#26ac5e" loext:opacity="100%" style:font-name="Liberation Mono" fo:font-size="15pt" fo:letter-spacing="-0.004cm" style:font-size-asian="15pt" style:font-size-complex="15pt"/>
    </style:style>
    <style:style style:name="T149" style:family="text">
      <style:text-properties fo:color="#26ac5e" loext:opacity="100%" style:font-name="Liberation Mono" fo:font-size="15pt" fo:letter-spacing="-0.034cm" style:font-size-asian="15pt" style:font-size-complex="15pt"/>
    </style:style>
    <style:style style:name="T150" style:family="text">
      <style:text-properties fo:color="#26ac5e" loext:opacity="100%" style:font-name="Liberation Mono" fo:font-size="15pt" fo:letter-spacing="-0.032cm" style:font-size-asian="15pt" style:font-size-complex="15pt"/>
    </style:style>
    <style:style style:name="T151" style:family="text">
      <style:text-properties fo:color="#c40009" loext:opacity="100%" style:font-name="Liberation Mono" fo:font-size="15pt" fo:letter-spacing="-0.007cm" style:font-size-asian="15pt" style:font-size-complex="15pt"/>
    </style:style>
    <style:style style:name="T152" style:family="text">
      <style:text-properties fo:color="#c40009" loext:opacity="100%" style:font-name="Liberation Mono" fo:font-size="15pt" fo:letter-spacing="-0.034cm" style:font-size-asian="15pt" style:font-size-complex="15pt"/>
    </style:style>
    <style:style style:name="T153" style:family="text">
      <style:text-properties fo:color="#c40009" loext:opacity="100%" style:font-name="Liberation Mono" fo:font-size="15pt" fo:letter-spacing="-0.032cm" style:font-size-asian="15pt" style:font-size-complex="15pt"/>
    </style:style>
    <style:style style:name="T154" style:family="text">
      <style:text-properties fo:color="#c40009" loext:opacity="100%" style:font-name="Liberation Mono" fo:font-size="15pt" style:font-size-asian="15pt" style:font-size-complex="15pt"/>
    </style:style>
    <style:style style:name="T155" style:family="text">
      <style:text-properties fo:color="#c40009" loext:opacity="100%" style:font-name="Liberation Mono" fo:font-size="15pt" fo:letter-spacing="-0.014cm" style:font-size-asian="15pt" style:font-size-complex="15pt"/>
    </style:style>
    <style:style style:name="T156" style:family="text">
      <style:text-properties fo:color="#c40009" loext:opacity="100%" style:font-name="Liberation Mono" fo:font-size="15pt" fo:letter-spacing="-0.019cm" style:font-size-asian="15pt" style:font-size-complex="15pt"/>
    </style:style>
    <style:style style:name="T157" style:family="text">
      <style:text-properties fo:color="#c40009" loext:opacity="100%" style:font-name="Liberation Mono" fo:font-size="15pt" fo:letter-spacing="-0.018cm" style:font-size-asian="15pt" style:font-size-complex="15pt"/>
    </style:style>
    <style:style style:name="T158" style:family="text">
      <style:text-properties fo:color="#080707" loext:opacity="100%" style:font-name="Liberation Mono" fo:font-size="15pt" style:text-underline-style="solid" style:text-underline-width="auto" style:text-underline-color="#080707" style:font-size-asian="15pt" style:font-size-complex="15pt"/>
    </style:style>
    <style:style style:name="T159" style:family="text">
      <style:text-properties fo:color="#080707" loext:opacity="100%" style:font-name="Liberation Mono" style:text-underline-style="solid" style:text-underline-width="auto" style:text-underline-color="#080707"/>
    </style:style>
    <style:style style:name="T160" style:family="text">
      <style:text-properties fo:color="#000000" loext:opacity="100%" style:font-name="Liberation Mono" fo:font-size="15pt" fo:letter-spacing="0.009cm" style:font-size-asian="15pt" style:font-size-complex="15pt" fo:background-color="#ffff00"/>
    </style:style>
    <style:style style:name="T161" style:family="text">
      <style:text-properties fo:color="#000000" loext:opacity="100%" style:font-name="Liberation Mono" fo:font-size="15pt" fo:letter-spacing="-0.004cm" style:font-size-asian="15pt" style:font-size-complex="15pt" fo:background-color="#ffff00"/>
    </style:style>
    <style:style style:name="T162" style:family="text">
      <style:text-properties fo:color="#000000" loext:opacity="100%" style:font-name="Liberation Mono" fo:font-size="15pt" fo:letter-spacing="-0.025cm" style:font-size-asian="15pt" style:font-size-complex="15pt" fo:background-color="#ffff00"/>
    </style:style>
    <style:style style:name="T163" style:family="text">
      <style:text-properties fo:color="#000000" loext:opacity="100%" style:font-name="Liberation Mono" fo:font-size="15pt" fo:letter-spacing="-0.028cm" style:font-size-asian="15pt" style:font-size-complex="15pt"/>
    </style:style>
    <style:style style:name="T164" style:family="text">
      <style:text-properties fo:color="#000000" loext:opacity="100%" style:font-name="Liberation Mono" fo:font-size="15pt" fo:letter-spacing="-0.018cm" style:font-size-asian="15pt" style:font-size-complex="15pt"/>
    </style:style>
    <style:style style:name="T165" style:family="text">
      <style:text-properties fo:color="#000000" loext:opacity="100%" style:font-name="Liberation Mono" fo:font-size="15pt" fo:letter-spacing="-0.026cm" style:font-size-asian="15pt" style:font-size-complex="15pt" fo:background-color="#ffff00"/>
    </style:style>
    <style:style style:name="T166" style:family="text">
      <style:text-properties fo:color="#000000" loext:opacity="100%" style:font-name="Liberation Mono" fo:font-size="15pt" fo:letter-spacing="-0.026cm" style:font-size-asian="15pt" style:font-size-complex="15pt"/>
    </style:style>
    <style:style style:name="T167" style:family="text">
      <style:text-properties fo:color="#890000" loext:opacity="100%" style:font-name="Liberation Mono" fo:font-size="15pt" fo:letter-spacing="-0.007cm" style:font-size-asian="15pt" style:font-size-complex="15pt"/>
    </style:style>
    <style:style style:name="T168" style:family="text">
      <style:text-properties fo:color="#890000" loext:opacity="100%" style:font-name="Liberation Mono" fo:font-size="15pt" fo:letter-spacing="-0.039cm" style:font-size-asian="15pt" style:font-size-complex="15pt"/>
    </style:style>
    <style:style style:name="T169" style:family="text">
      <style:text-properties fo:color="#890000" loext:opacity="100%" style:font-name="Liberation Mono" fo:font-size="15pt" fo:letter-spacing="-0.037cm" style:font-size-asian="15pt" style:font-size-complex="15pt"/>
    </style:style>
    <style:style style:name="T170" style:family="text">
      <style:text-properties fo:color="#890000" loext:opacity="100%" style:font-name="Liberation Mono" fo:font-size="15pt" fo:letter-spacing="0.074cm" style:font-size-asian="15pt" style:font-size-complex="15pt"/>
    </style:style>
    <style:style style:name="T171" style:family="text">
      <style:text-properties fo:color="#890000" loext:opacity="100%" fo:font-weight="bold" style:font-weight-asian="bold" style:font-weight-complex="bold"/>
    </style:style>
    <style:style style:name="T172" style:family="text">
      <style:text-properties fo:color="#890000" loext:opacity="100%" fo:letter-spacing="-0.012cm" fo:font-weight="bold" style:font-weight-asian="bold" style:font-weight-complex="bold"/>
    </style:style>
    <style:style style:name="T173" style:family="text">
      <style:text-properties fo:color="#890000" loext:opacity="100%" fo:letter-spacing="-0.007cm" fo:font-weight="bold" style:font-weight-asian="bold" style:font-weight-complex="bold"/>
    </style:style>
    <style:style style:name="T174" style:family="text">
      <style:text-properties fo:color="#890000" loext:opacity="100%" fo:letter-spacing="-0.004cm" fo:font-weight="bold" style:font-weight-asian="bold" style:font-weight-complex="bold"/>
    </style:style>
    <style:style style:name="T175" style:family="text">
      <style:text-properties fo:color="#890000" loext:opacity="100%" fo:letter-spacing="-0.018cm" fo:font-weight="bold" style:font-weight-asian="bold" style:font-weight-complex="bold"/>
    </style:style>
    <style:style style:name="T176" style:family="text">
      <style:text-properties fo:color="#890000" loext:opacity="100%" fo:letter-spacing="-0.005cm" fo:font-weight="bold" style:font-weight-asian="bold" style:font-weight-complex="bold"/>
    </style:style>
    <style:style style:name="T177" style:family="text">
      <style:text-properties fo:color="#0d455f" loext:opacity="100%" style:font-name="Liberation Mono" fo:font-size="15pt" fo:font-style="italic" fo:font-weight="bold" style:font-size-asian="15pt" style:font-style-asian="italic" style:font-weight-asian="bold" style:font-size-complex="15pt" fo:background-color="#00ff00"/>
    </style:style>
    <style:style style:name="T178" style:family="text">
      <style:text-properties fo:color="#0d455f" loext:opacity="100%" style:font-name="Liberation Mono" fo:font-size="15pt" fo:font-style="italic" fo:font-weight="bold" style:font-size-asian="15pt" style:font-style-asian="italic" style:font-weight-asian="bold" style:font-size-complex="15pt"/>
    </style:style>
    <style:style style:name="T179" style:family="text">
      <style:text-properties fo:color="#0d455f" loext:opacity="100%" style:font-name="Liberation Mono" fo:font-size="15pt" fo:letter-spacing="-0.007cm" fo:font-style="italic" fo:font-weight="bold" style:font-size-asian="15pt" style:font-style-asian="italic" style:font-weight-asian="bold" style:font-size-complex="15pt" fo:background-color="#00ff00"/>
    </style:style>
    <style:style style:name="T180" style:family="text">
      <style:text-properties fo:color="#0d455f" loext:opacity="100%" style:font-name="Liberation Mono" fo:font-size="15pt" fo:letter-spacing="-0.007cm" fo:font-style="italic" fo:font-weight="bold" style:font-size-asian="15pt" style:font-style-asian="italic" style:font-weight-asian="bold" style:font-size-complex="15pt"/>
    </style:style>
    <style:style style:name="T181" style:family="text">
      <style:text-properties fo:color="#0d455f" loext:opacity="100%" style:font-name="Liberation Mono" fo:font-size="15pt" fo:letter-spacing="-0.004cm" fo:font-style="italic" fo:font-weight="bold" style:font-size-asian="15pt" style:font-style-asian="italic" style:font-weight-asian="bold" style:font-size-complex="15pt" fo:background-color="#00ff00"/>
    </style:style>
    <style:style style:name="T182" style:family="text">
      <style:text-properties fo:color="#0d455f" loext:opacity="100%" style:font-name="Liberation Mono" fo:font-size="15pt" fo:letter-spacing="-0.004cm" fo:font-style="italic" fo:font-weight="bold" style:font-size-asian="15pt" style:font-style-asian="italic" style:font-weight-asian="bold" style:font-size-complex="15pt"/>
    </style:style>
    <style:style style:name="T183" style:family="text">
      <style:text-properties fo:color="#0d455f" loext:opacity="100%" style:font-name="Liberation Mono" fo:font-size="15pt" fo:letter-spacing="-0.005cm" fo:font-style="italic" fo:font-weight="bold" style:font-size-asian="15pt" style:font-style-asian="italic" style:font-weight-asian="bold" style:font-size-complex="15pt"/>
    </style:style>
    <style:style style:name="T184" style:family="text">
      <style:text-properties fo:color="#0d455f" loext:opacity="100%" style:font-name="Liberation Mono" fo:font-size="15pt" fo:letter-spacing="-0.009cm" fo:font-style="italic" fo:font-weight="bold" style:font-size-asian="15pt" style:font-style-asian="italic" style:font-weight-asian="bold" style:font-size-complex="15pt"/>
    </style:style>
    <style:style style:name="T185" style:family="text">
      <style:text-properties fo:color="#0d455f" loext:opacity="100%" style:font-name="Liberation Mono" fo:font-size="15pt" fo:letter-spacing="0.058cm" fo:font-style="italic" fo:font-weight="bold" style:font-size-asian="15pt" style:font-style-asian="italic" style:font-weight-asian="bold" style:font-size-complex="15pt"/>
    </style:style>
    <style:style style:name="T186" style:family="text">
      <style:text-properties fo:color="#145e80" loext:opacity="100%" style:font-name="Liberation Mono" fo:font-size="15pt" style:font-size-asian="15pt" style:font-size-complex="15pt"/>
    </style:style>
    <style:style style:name="T187" style:family="text">
      <style:text-properties fo:color="#145e80" loext:opacity="100%" style:font-name="Liberation Mono" fo:font-size="15pt" fo:letter-spacing="-0.009cm" style:font-size-asian="15pt" style:font-size-complex="15pt"/>
    </style:style>
    <style:style style:name="T188" style:family="text">
      <style:text-properties fo:color="#145e80" loext:opacity="100%" style:font-name="Liberation Mono" fo:font-size="15pt" fo:letter-spacing="-0.009cm" fo:font-style="italic" style:text-underline-style="solid" style:text-underline-width="auto" style:text-underline-color="#145e80" fo:font-weight="bold" style:font-size-asian="15pt" style:font-style-asian="italic" style:font-weight-asian="bold" style:font-size-complex="15pt"/>
    </style:style>
    <style:style style:name="T189" style:family="text">
      <style:text-properties fo:color="#145e80" loext:opacity="100%" style:font-name="Liberation Mono" fo:font-size="15pt" fo:letter-spacing="-0.005cm" style:font-size-asian="15pt" style:font-size-complex="15pt"/>
    </style:style>
    <style:style style:name="T190" style:family="text">
      <style:text-properties fo:color="#145e80" loext:opacity="100%" style:font-name="Liberation Mono" fo:font-size="15pt" fo:letter-spacing="-0.007cm" style:font-size-asian="15pt" style:font-size-complex="15pt"/>
    </style:style>
    <style:style style:name="T191" style:family="text">
      <style:text-properties fo:color="#145e80" loext:opacity="100%" style:font-name="Liberation Mono" fo:font-size="15pt" fo:letter-spacing="-0.007cm" fo:font-style="italic" style:text-underline-style="solid" style:text-underline-width="auto" style:text-underline-color="#145e80" fo:font-weight="bold" style:font-size-asian="15pt" style:font-style-asian="italic" style:font-weight-asian="bold" style:font-size-complex="15pt"/>
    </style:style>
    <style:style style:name="T192" style:family="text">
      <style:text-properties fo:color="#145e80" loext:opacity="100%" style:font-name="Liberation Mono" fo:font-size="15pt" fo:letter-spacing="-0.004cm" style:font-size-asian="15pt" style:font-size-complex="15pt"/>
    </style:style>
    <style:style style:name="T193" style:family="text">
      <style:text-properties fo:color="#145e80" loext:opacity="100%" style:font-name="Liberation Mono" fo:font-size="15pt" fo:letter-spacing="-0.011cm" style:font-size-asian="15pt" style:font-size-complex="15pt"/>
    </style:style>
    <style:style style:name="T194" style:family="text">
      <style:text-properties fo:color="#145e80" loext:opacity="100%" style:font-name="Liberation Mono" fo:font-size="15pt" fo:font-style="italic" style:text-underline-style="solid" style:text-underline-width="auto" style:text-underline-color="#145e80" fo:font-weight="bold" style:font-size-asian="15pt" style:font-style-asian="italic" style:font-weight-asian="bold" style:font-size-complex="15pt"/>
    </style:style>
    <style:style style:name="T195" style:family="text">
      <style:text-properties fo:font-size="16pt" style:font-size-asian="16pt" style:font-size-complex="16pt"/>
    </style:style>
    <style:style style:name="T196" style:family="text">
      <style:text-properties fo:font-size="18pt" style:font-size-asian="18pt" style:font-size-complex="18pt"/>
    </style:style>
    <style:style style:name="T197" style:family="text">
      <style:text-properties style:font-name="Calibri" fo:font-size="11pt" fo:language="de" fo:country="DE" style:font-size-asian="11pt"/>
    </style:style>
    <style:style style:name="T198" style:family="text">
      <style:text-properties style:font-name="Calibri" fo:language="de" fo:country="DE"/>
    </style:style>
    <style:style style:name="T199" style:family="text">
      <style:text-properties style:font-name="Calibri" fo:font-size="15pt" fo:language="de" fo:country="DE" style:font-size-asian="15pt" style:font-size-complex="15pt"/>
    </style:style>
    <style:style style:name="T200" style:family="text">
      <style:text-properties fo:font-size="22pt" fo:font-weight="bold" style:font-size-asian="22pt" style:font-weight-asian="bold" style:font-size-complex="22pt" style:font-weight-complex="bold"/>
    </style:style>
    <style:style style:name="T201" style:family="text">
      <style:text-properties fo:font-size="24pt" style:font-size-asian="24pt" style:font-size-complex="24pt"/>
    </style:style>
    <style:style style:name="T202" style:family="text">
      <style:text-properties fo:font-size="24pt" fo:font-weight="normal" style:font-size-asian="24pt" style:font-weight-asian="normal" style:font-size-complex="24pt" style:font-weight-complex="normal"/>
    </style:style>
    <style:style style:name="T203" style:family="text">
      <style:text-properties fo:font-size="24pt" fo:font-weight="bold" style:font-size-asian="24pt" style:font-weight-asian="bold" style:font-size-complex="24pt" style:font-weight-complex="bold"/>
    </style:style>
    <style:style style:name="T204" style:family="text">
      <style:text-properties fo:font-size="21pt" style:font-size-asian="21pt" style:font-size-complex="21pt"/>
    </style:style>
    <style:style style:name="Sect1" style:family="section">
      <style:section-properties style:writing-mode="lr-tb" style:editable="false">
        <style:columns fo:column-count="1" fo:column-gap="0cm"/>
      </style:section-properties>
    </style:style>
    <text:list-style style:name="L1">
      <text:list-level-style-number text:level="1" text:style-name="Numbering_20_Symbols"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 loext:marker-style-name="T40"><text:span text:style-name="T1">a</text:span><text:span text:style-name="T4"> </text:span><text:span text:style-name="T1">sprechtext</text:span><text:span text:style-name="T5"> </text:span><text:span text:style-name="T1">rundgang</text:span><text:span text:style-name="T6"> 1. </text:span><text:span text:style-name="T8">Februar 2025</text:span></text:p>
      <text:p text:style-name="P23" loext:marker-style-name="T40"/>
      <text:p text:style-name="P23" loext:marker-style-name="T40"/>
      <text:p text:style-name="P6" loext:marker-style-name="T59"><text:span text:style-name="T28">13:50</text:span><text:span text:style-name="T29"> </text:span><text:span text:style-name="T28">Uhr</text:span><text:span text:style-name="T30"> </text:span><text:span text:style-name="T28">Treffpunkt</text:span><text:span text:style-name="T30"> </text:span><text:span text:style-name="T28">Bahnhof</text:span><text:span text:style-name="T30"> Wiedikon</text:span></text:p>
      <text:p text:style-name="P34" loext:marker-style-name="T38"/>
      <text:p text:style-name="P69" loext:marker-style-name="T40"><text:span text:style-name="T40">Abspielen</text:span><text:span text:style-name="T42"> :&gt; Folder &gt; „music Folder“ &gt; 2.Aufnahme „musik youtube“</text:span></text:p>
      <text:p text:style-name="P70" loext:marker-style-name="T40"/>
      <text:p text:style-name="P101" loext:marker-style-name="T40"><text:span text:style-name="T64">Begrüssung,</text:span><text:span text:style-name="T65"> </text:span><text:span text:style-name="T64">SMAL</text:span><text:span text:style-name="T66"> </text:span><text:span text:style-name="T67">TALK</text:span></text:p>
      <text:p text:style-name="P70" loext:marker-style-name="T40"/>
      <text:p text:style-name="P71" loext:marker-style-name="T40"/>
      <text:p text:style-name="P6" loext:marker-style-name="T40"><text:span text:style-name="T11">14.00</text:span><text:span text:style-name="T12"> </text:span><text:span text:style-name="T11">Uhr</text:span><text:span text:style-name="T15"> </text:span><text:span text:style-name="T11">Bahnhof</text:span><text:span text:style-name="T12"> Wiedikon</text:span></text:p>
      <text:p text:style-name="P6" loext:marker-style-name="T40"><text:span text:style-name="T43">offizielle</text:span><text:span text:style-name="T44"> </text:span><text:span text:style-name="T43">Begrüssung</text:span></text:p>
      <text:p text:style-name="P35" loext:marker-style-name="T68"/>
      <text:p text:style-name="P6" loext:marker-style-name="T40"><text:span text:style-name="T43">Die berühmten 4 „W“ s: </text:span><text:span text:style-name="T43"/></text:p>
      <text:p text:style-name="P6" loext:marker-style-name="T40"><text:span text:style-name="T60">wer:</text:span><text:span text:style-name="T43"> mein name ist AJ vom Verein </text:span></text:p>
      <text:p text:style-name="P6" loext:marker-style-name="T40"><text:span text:style-name="T43"><text:s text:c="5"/>Bescheidengemeinssam heute Ihr </text:span><text:span text:style-name="T43"/></text:p>
      <text:p text:style-name="P6" loext:marker-style-name="T40"><text:span text:style-name="T43"><text:s text:c="5"/>Rundgangbegleiter</text:span><text:span text:style-name="T43"/></text:p>
      <text:p text:style-name="P6" loext:marker-style-name="T40"><text:span text:style-name="T60">was:</text:span><text:span text:style-name="T43"> Wir laufen im quartier, ca 1 Stunden 15 <text:line-break/> <text:s text:c="4"/>Minuten (Bullinger, Sihlfeld, Heuried;Binz, <text:line-break/> <text:s text:c="4"/>Schluss ist die Schlossgasse)</text:span></text:p>
      <text:p text:style-name="P6" loext:marker-style-name="T59"><text:span text:style-name="T61">Warum: </text:span><text:span text:style-name="T61"/></text:p>
      <text:p text:style-name="P6" loext:marker-style-name="T59"><text:span text:style-name="T61"><text:s text:c="5"/>Der Verein wurde 2023 gegründet, nach einer Idee von 2021: </text:span><text:span text:style-name="T61"/></text:p>
      <text:p text:style-name="P6" loext:marker-style-name="T59"><text:span text:style-name="T61">jetzt wird es ein bisschen Technisch : das ist ein Teil der Gründung eines Vereines:</text:span><text:span text:style-name="T61"/></text:p>
      <text:p text:style-name="P6" loext:marker-style-name="T63"><text:span text:style-name="T69">Der Verein bezweckt: Bewohnende der Stadt Zürich eine Plattform geben, um Unterstützung und Hilfe zu erhalten. </text:span><text:span text:style-name="T62"> </text:span></text:p>
      <text:p text:style-name="P102" loext:marker-style-name="T63"><text:span text:style-name="T69">Es ist nicht das Ziel, neue Unterstützungsprogramme zu tätigen, sondern die guten, bestehenden Organisationen mit einzubinden. Ein Ziel des Vereins bescheidenzusammen ist der Rundgang Wiedikon. Hier können spontan Alle mitlaufen und Fragen und Hilfe anfordern, ohne Verpflichtung, unkonventionell und vor allem , </text:span><text:soft-page-break/><text:span text:style-name="T69">wenn gewünscht, anonym.</text:span><text:span text:style-name="T63"> </text:span></text:p>
      <text:p text:style-name="P103" loext:marker-style-name="T63"><text:span text:style-name="T69"><text:s text:c="9"/>Weiter soll eine Datenbank gepflegt werden, wo Erfahrungen aufgelistet werden. Durch die Pflege von Erfahrungen ist die Datenbank näher am Helfen, als z.B. eine Homepage. Motivation für Individuen, welche gleiches Erleben.</text:span></text:p>
      <text:p text:style-name="P104" loext:marker-style-name="T63"><text:span text:style-name="T69">Auch ein Teil des Rundganges ist es : </text:span></text:p>
      <text:p text:style-name="P104" loext:marker-style-name="T63"><text:span text:style-name="T69">Spass haben :</text:span></text:p>
      <text:p text:style-name="P104" loext:marker-style-name="T63"><text:span text:style-name="T69">(Quiz, Flashmob), </text:span></text:p>
      <text:p text:style-name="P104" loext:marker-style-name="T63"><text:span text:style-name="T69">Zürich besser Kennenlernen mit Wiedo (er erzählt Kurz-Geschichten aus Zürich : </text:span></text:p>
      <text:p text:style-name="P104" loext:marker-style-name="T63"><text:span text:style-name="T69">heute Bäckermeister Wackerbold)</text:span></text:p>
      <text:p text:style-name="P104" loext:marker-style-name="T63"><text:span text:style-name="T69">und immer ein Thema : </text:span></text:p>
      <text:p text:style-name="P104" loext:marker-style-name="T63"><text:span text:style-name="T69">heute Wohnen .</text:span></text:p>
      <text:p text:style-name="P105" loext:marker-style-name="T74"><text:bookmark text:name="__DdeLink__2631_2307123426_Kopie_1"/></text:p>
      <text:p text:style-name="P72" loext:marker-style-name="T40"><text:bookmark text:name="__DdeLink__2631_2307123426_Kopie_1 Kopie 1"/></text:p>
      <text:section text:style-name="Sect1" text:name="TextSection">
        <text:p text:style-name="P6" loext:marker-style-name="T40"><text:span text:style-name="T75">14.05</text:span><text:span text:style-name="T77"> </text:span><text:span text:style-name="T75">Beginn</text:span><text:span text:style-name="T78"> </text:span><text:span text:style-name="T75">Laufen</text:span><text:span text:style-name="T78"> </text:span><text:span text:style-name="T75">ab</text:span><text:span text:style-name="T80"> </text:span><text:span text:style-name="T75">Bahnhof</text:span><text:span text:style-name="T78"> Wiedikon</text:span><text:span text:style-name="T81"> </text:span></text:p>
        <text:p text:style-name="P84" loext:marker-style-name="T45"/>
        <text:p text:style-name="P84" loext:marker-style-name="T45"/>
        <text:p text:style-name="P85" loext:marker-style-name="T45"/>
        <text:p text:style-name="P106" loext:marker-style-name="T40"><text:span text:style-name="T47">Jetzt zur Kurzgeschichte, von Wiedo: </text:span><text:bookmark-start text:name="__DdeLink__2631_2307123426"/><text:span text:style-name="T47"/></text:p>
        <text:p text:style-name="P72" loext:marker-style-name="T40"/>
        <text:list text:style-name="WWNum3">
          <text:list-item>
            <text:p text:style-name="P4" loext:marker-style-name="T40"><text:span text:style-name="T17">bäckermeister</text:span><text:span text:style-name="T5"> </text:span><text:span text:style-name="T13">wackerbold</text:span></text:p>
          </text:list-item>
        </text:list>
        <text:p text:style-name="P70" loext:marker-style-name="T40"/>
        <text:p text:style-name="P84" loext:marker-style-name="T45"><text:bookmark-end text:name="__DdeLink__2631_2307123426"/></text:p>
        <text:p text:style-name="P8" loext:marker-style-name="T40"><text:span text:style-name="T17">Wir gehen zurück ins Zürich von 1280</text:span><text:span text:style-name="T18"> </text:span><text:span text:style-name="T17">,</text:span><text:span text:style-name="T20"> </text:span><text:span text:style-name="T17">und</text:span><text:span text:style-name="T18"> </text:span><text:span text:style-name="T17">die</text:span><text:span text:style-name="T18"> </text:span><text:span text:style-name="T17">heutige</text:span><text:span text:style-name="T18"> </text:span><text:span text:style-name="T17">Geschichte erzählt von einem Bäckermeister,</text:span></text:p>
      </text:section>
      <text:p text:style-name="P18" loext:marker-style-name="T40"><text:span text:style-name="T17">welcher</text:span><text:span text:style-name="T5"> </text:span><text:span text:style-name="T17">betrogen</text:span><text:span text:style-name="T21"> </text:span><text:span text:style-name="T17">hatte,</text:span><text:span text:style-name="T22"> </text:span><text:span text:style-name="T17">erwischt wurde und sich rächte.</text:span></text:p>
      <text:p text:style-name="P73" loext:marker-style-name="T40"/>
      <text:p text:style-name="P17" loext:marker-style-name="T40"><text:span text:style-name="T17">Die</text:span><text:span text:style-name="T23"> </text:span><text:span text:style-name="T17">Geschichte</text:span><text:span text:style-name="T23"> </text:span><text:span text:style-name="T17">spielt</text:span><text:span text:style-name="T23"> </text:span><text:span text:style-name="T17">im</text:span><text:span text:style-name="T23"> </text:span><text:span text:style-name="T17">heutigen Niederdorf ab.</text:span></text:p>
      <text:p text:style-name="P36"><text:span text:style-name="T102">Damals wurde Zürich durch die </text:span><text:span text:style-name="T100">Fraumünster-Abteil beherrscht. Von der jewiligen </text:span></text:p>
      <text:p text:style-name="P37"><text:span text:style-name="T100"><text:s/></text:span><text:span text:style-name="T103">Äbtissin</text:span><text:span text:style-name="T101"> </text:span><text:span text:style-name="T103">des</text:span><text:span text:style-name="T101"> </text:span><text:span text:style-name="T103">Fraumünsters.</text:span><text:span text:style-name="T101"> </text:span><text:span text:style-name="T104">Diese war auch die Chefin des Bäckers Wackerbold. </text:span></text:p>
      <text:p text:style-name="P37"><text:span text:style-name="T104">Ein gerissener Kerl, der , wie heute auch , nur Geld im Kopf hatte, Gewinne machen, und dies mit Betrug. </text:span></text:p>
      <text:p text:style-name="P48" loext:marker-style-name="T40"><text:span text:style-name="T103"/></text:p>
      <text:p text:style-name="P46" loext:marker-style-name="T40"><text:span text:style-name="T103">Er verkaufte “zu leichte” Brote, wie heute war das Brot genormt in Form von Grammen, es wird auch behauptet, <text:s/>dass</text:span><text:span text:style-name="T105"> </text:span><text:span text:style-name="T103">er</text:span><text:span text:style-name="T105"> </text:span><text:span text:style-name="T103">statt</text:span><text:span text:style-name="T105"> </text:span><text:span text:style-name="T103">Mehl</text:span><text:span text:style-name="T105"> <text:s/>das </text:span><text:span text:style-name="T103">Sägemehl</text:span><text:span text:style-name="T105"> </text:span><text:span text:style-name="T103">unter</text:span><text:span text:style-name="T105"> </text:span><text:span text:style-name="T103">das</text:span><text:span text:style-name="T105"> </text:span><text:span text:style-name="T103">Brot</text:span><text:span text:style-name="T105"> </text:span><text:span text:style-name="T103">mischte.</text:span></text:p>
      <text:p text:style-name="P43" loext:marker-style-name="T40"><text:span text:style-name="T103">Er</text:span><text:span text:style-name="T106"> </text:span><text:span text:style-name="T103">wurde</text:span><text:span text:style-name="T106"> </text:span><text:span text:style-name="T103">erwischt</text:span><text:span text:style-name="T106"> </text:span><text:span text:style-name="T103">und</text:span><text:span text:style-name="T106"> </text:span><text:span text:style-name="T103">an</text:span><text:span text:style-name="T106"> </text:span><text:span text:style-name="T103">den</text:span><text:span text:style-name="T106"> </text:span><text:span text:style-name="T103">Pranger</text:span><text:span text:style-name="T106"> </text:span><text:span text:style-name="T103">gestellt. Verurteilte wurde an einem öffentlichen Platz angekettet </text:span><text:span text:style-name="T107">. </text:span></text:p>
      <text:p text:style-name="P43" loext:marker-style-name="T40"><text:span text:style-name="T107">Unser </text:span><text:span text:style-name="T114">Bäckermeister</text:span><text:span text:style-name="T116"> </text:span><text:span text:style-name="T114">Wackerbold</text:span><text:span text:style-name="T117"> </text:span><text:span text:style-name="T114">wurde</text:span><text:span text:style-name="T115"> </text:span><text:span text:style-name="T114">bestraft</text:span><text:span text:style-name="T116"> </text:span><text:span text:style-name="T114">mit</text:span><text:span text:style-name="T116"> </text:span><text:span text:style-name="T114">einer</text:span><text:span text:style-name="T115"> </text:span><text:span text:style-name="T114">sehr </text:span><text:span text:style-name="T111">ehrverletztenden Bestrafung: </text:span></text:p>
      <text:p text:style-name="P43" loext:marker-style-name="T40"><text:span text:style-name="T111">Er</text:span><text:span text:style-name="T118"> </text:span><text:span text:style-name="T111">wurde</text:span><text:span text:style-name="T118"> </text:span><text:span text:style-name="T111">in</text:span><text:span text:style-name="T118"> </text:span><text:span text:style-name="T111">einen</text:span><text:span text:style-name="T118"> </text:span><text:span text:style-name="T111">Korp</text:span><text:span text:style-name="T118"> </text:span><text:span text:style-name="T111">gesperrt</text:span><text:span text:style-name="T118"> </text:span><text:span text:style-name="T111">und</text:span><text:span text:style-name="T118"> </text:span><text:span text:style-name="T111">unter</text:span><text:span text:style-name="T118"> </text:span><text:span text:style-name="T111">den</text:span><text:span text:style-name="T118"> </text:span><text:span text:style-name="T111">Augen</text:span><text:span text:style-name="T118"> </text:span><text:span text:style-name="T111">der anderen</text:span><text:span text:style-name="T119"> </text:span><text:span text:style-name="T111">BürgerInnen</text:span><text:span text:style-name="T120"> </text:span><text:span text:style-name="T111">und</text:span><text:span text:style-name="T119"> </text:span><text:span text:style-name="T111">immer</text:span><text:span text:style-name="T120"> </text:span><text:span text:style-name="T111">wieder</text:span><text:span text:style-name="T120"> </text:span><text:span text:style-name="T111">in</text:span><text:span text:style-name="T119"> </text:span><text:span text:style-name="T111">die</text:span><text:span text:style-name="T120"> </text:span><text:span text:style-name="T111">Limmat</text:span><text:span text:style-name="T120"> </text:span><text:span text:style-name="T111">getaucht. Dort</text:span><text:span text:style-name="T118"> </text:span><text:span text:style-name="T111">konnten</text:span><text:span text:style-name="T121"> </text:span><text:span text:style-name="T111">die</text:span><text:span text:style-name="T121"> </text:span><text:span text:style-name="T111">anderen</text:span><text:span text:style-name="T121"> </text:span><text:span text:style-name="T111">ZüricherInnen</text:span><text:span text:style-name="T121"> </text:span><text:span text:style-name="T111">ihn</text:span><text:span text:style-name="T121"> </text:span><text:span text:style-name="T111">beschimpfen.</text:span></text:p>
      <text:p text:style-name="P38" loext:marker-style-name="T40"><text:span text:style-name="T109">Das</text:span><text:span text:style-name="T113"> </text:span><text:span text:style-name="T109">ging</text:span><text:span text:style-name="T113"> </text:span><text:span text:style-name="T109">natürlich</text:span><text:span text:style-name="T113"> </text:span><text:span text:style-name="T109">nicht</text:span><text:span text:style-name="T110"> </text:span><text:span text:style-name="T109">spurlos</text:span><text:span text:style-name="T113"> </text:span><text:span text:style-name="T109">an</text:span><text:span text:style-name="T113"> </text:span><text:span text:style-name="T109">ihm</text:span><text:span text:style-name="T113"> </text:span><text:span text:style-name="T109">vorbei.</text:span><text:span text:style-name="T113"> </text:span><text:span text:style-name="T109">Er</text:span><text:span text:style-name="T113"> </text:span><text:span text:style-name="T109">war</text:span><text:span text:style-name="T113"> </text:span><text:span text:style-name="T109">gekränkt</text:span><text:span text:style-name="T113"> </text:span><text:span text:style-name="T109">und </text:span><text:span text:style-name="T111">wollte Rache nehmen.</text:span></text:p>
      <text:p text:style-name="P39" loext:marker-style-name="T40"><text:span text:style-name="T114">Seine Rache: er</text:span><text:span text:style-name="T115"> </text:span><text:span text:style-name="T114">füllte</text:span><text:span text:style-name="T116"> </text:span><text:span text:style-name="T114">sein</text:span><text:span text:style-name="T115"> </text:span><text:span text:style-name="T114">Haus</text:span><text:span text:style-name="T116"> </text:span><text:span text:style-name="T114">und</text:span><text:span text:style-name="T116"> </text:span><text:span text:style-name="T114">seine</text:span><text:span text:style-name="T115"> </text:span><text:span text:style-name="T114">Bäckerei</text:span><text:span text:style-name="T116"> </text:span><text:span text:style-name="T114">mit</text:span><text:span text:style-name="T116"> </text:span><text:span text:style-name="T114">dürrem</text:span><text:span text:style-name="T115"> </text:span><text:span text:style-name="T114">Reisig (kleine Trockene Zweige),</text:span><text:span text:style-name="T116"> </text:span><text:span text:style-name="T114">welches </text:span><text:span text:style-name="T111">schnell brennen konnte.</text:span></text:p>
      <text:p text:style-name="P44" loext:marker-style-name="T40"><text:span text:style-name="T111">Und</text:span><text:span text:style-name="T122"> </text:span><text:span text:style-name="T111">beim</text:span><text:span text:style-name="T121"> </text:span><text:span text:style-name="T111">nächsten</text:span><text:span text:style-name="T122"> </text:span><text:span text:style-name="T111">Fönsturm</text:span><text:span text:style-name="T122"> </text:span><text:span text:style-name="T111">zündete</text:span><text:span text:style-name="T122"> </text:span><text:span text:style-name="T111">er</text:span><text:span text:style-name="T122"> </text:span><text:span text:style-name="T111">das</text:span><text:span text:style-name="T122"> </text:span><text:span text:style-name="T111">Haus</text:span><text:span text:style-name="T122"> </text:span><text:span text:style-name="T111">an. Damals</text:span><text:span text:style-name="T112"> </text:span><text:span text:style-name="T111">standen</text:span><text:span text:style-name="T112"> </text:span><text:span text:style-name="T111">die</text:span><text:span text:style-name="T112"> </text:span><text:span text:style-name="T111">Häuser</text:span><text:span text:style-name="T112"> </text:span><text:span text:style-name="T111">(was</text:span><text:span text:style-name="T112"> </text:span><text:span text:style-name="T111">heute</text:span><text:span text:style-name="T112"> </text:span><text:span text:style-name="T111">noch</text:span><text:span text:style-name="T112"> </text:span><text:span text:style-name="T111">sehr</text:span><text:span text:style-name="T112"> </text:span><text:span text:style-name="T111">gut</text:span><text:span text:style-name="T112"> </text:span><text:span text:style-name="T111">zu </text:span><text:span text:style-name="T114">sehen</text:span><text:span text:style-name="T115"> </text:span><text:span text:style-name="T114">ist</text:span><text:span text:style-name="T116"> </text:span><text:span text:style-name="T114">im</text:span><text:span text:style-name="T115"> </text:span><text:span text:style-name="T114">Niederdorf)</text:span><text:span text:style-name="T116"> </text:span><text:span text:style-name="T114">eng</text:span><text:span text:style-name="T116"> </text:span><text:span text:style-name="T114">beieinander,</text:span><text:span text:style-name="T115"> </text:span></text:p>
      <text:p text:style-name="P44" loext:marker-style-name="T40"><text:span text:style-name="T114">Durch</text:span><text:span text:style-name="T115"> </text:span><text:span text:style-name="T114">den</text:span><text:span text:style-name="T116"> </text:span><text:span text:style-name="T114">Fönsturm</text:span><text:span text:style-name="T116"> </text:span><text:span text:style-name="T114">breitete</text:span><text:span text:style-name="T115"> </text:span><text:span text:style-name="T114">sich</text:span><text:span text:style-name="T123"> </text:span><text:span text:style-name="T114">das</text:span><text:span text:style-name="T115"> </text:span><text:span text:style-name="T114">Feuer</text:span><text:span text:style-name="T116"> </text:span><text:span text:style-name="T114">auf</text:span><text:span text:style-name="T116"> </text:span><text:span text:style-name="T114">die</text:span><text:span text:style-name="T115"> </text:span><text:span text:style-name="T114">anderen </text:span><text:span text:style-name="T111">Häuser aus.</text:span></text:p>
      <text:p text:style-name="P47" loext:marker-style-name="T40"><text:span text:style-name="T111">Was für eine Rache. Er verschwand und ward nie mehr gesehen. Über den Rest seines Lebens ist nichts mehr bekannt. Wir wissen </text:span><text:soft-page-break/><text:span text:style-name="T111">warum (Denken Sie nur an die Strafen nur schon beim Brot strecken ) …..</text:span></text:p>
      <text:p text:style-name="P23" loext:marker-style-name="T40"/>
      <text:p text:style-name="P23" loext:marker-style-name="T40"/>
      <text:p text:style-name="P24" loext:marker-style-name="T40"/>
      <text:p text:style-name="P63"><text:bookmark text:name="Auf_dem_WEG_ZUM_FRIEDHOF_SIHLFELD"/><text:span text:style-name="T32">Auf</text:span><text:span text:style-name="T33"> </text:span><text:span text:style-name="T32">dem</text:span><text:span text:style-name="T33"> </text:span><text:span text:style-name="T32">WEG</text:span><text:span text:style-name="T33"> </text:span><text:span text:style-name="T32">ZUM</text:span><text:span text:style-name="T33"> </text:span><text:span text:style-name="T32">FRIEDHOF</text:span><text:span text:style-name="T33"> </text:span><text:span text:style-name="T34">SIHLFELD</text:span></text:p>
      <text:list text:style-name="L1">
        <text:list-header>
          <text:p text:style-name="P64"><text:span text:style-name="T39">Zweiter </text:span><text:span text:style-name="T35">Teil</text:span><text:span text:style-name="T36"> </text:span><text:span text:style-name="T35">Thema</text:span><text:span text:style-name="T37"> </text:span><text:span text:style-name="T35">,</text:span><text:span text:style-name="T37"> </text:span><text:span text:style-name="T35">heute</text:span><text:span text:style-name="T37"> </text:span><text:span text:style-name="T35">Thema</text:span><text:span text:style-name="T37"> </text:span><text:span text:style-name="T35">Hilfen , wir möchte heute anschauen, was es für Möglichkeiten gibt, wenn die Wohnung gekündigt wird.<text:line-break/><text:line-break/>Leider ist das Thema sehr aktuell, nicht nur seit der bekannt gewordenen Suguskündigung.</text:span></text:p>
          <text:p text:style-name="P64">Dass Häuser erneuert werden müssen, ist bekannt, und war schon immer so. Belastend ist jedoch, dass die neu gebauten Häuser teurer, wenn nicht sogar sehr teurer sind. Und da viele Häuser zur Zeit neu gebaut werden, ist die Problematik allgegenwärtig. <text:line-break/>Meist beginnt die Kündigung mit einem eingeschriebenen Brief, von da an , ist das Leben konzentriert rund um neue Wohnung finden. Dass dies zu einer Psychischen Belastung wird, sollte eigentlich normal sein, hier geht es um die Basis der Existenz. Dazu zu stehen, traurig sein, niedergeschlagen, gehört da zu , und niemand sollte sich darüber schämen. Nach dem ersten Schock gilt es zu reagieren, darüber zu sprechen, <text:soft-page-break/>Hilfe zu holen. <text:line-break/>Hier möchten wir Hinweise geben, was Sie für Möglichkeiten in der Stadt Zürich haben. Auf der Homepage haben wir eine Abhandlung für das Wohnen aufgeschaltet, von früher bis heute, von der Höhle bis zur gierigen Kapitalanlage.<text:line-break/><text:line-break/>Das heutige Thema wird von der Caritas Zürich unterstützt. </text:p>
          <text:p text:style-name="P49"><text:span text:style-name="T195">Die Caritas , welche sehr viele Angebote für bescheiden lebende Personen anbietet (zB. Die Kulturlegi, Secondhand-Läden, Menschen im beruflichen und gesellschaftlichen Alltag zu unterstützen, oder der Caritas Markt mit einem </text:span><text:span text:style-name="T70"><text:s/>Sortiment von Grundnahrungsmittel, Frischprodukte, Hygieneartikel und alle wichtigen Produkte des täglichenderBedarfs, berechtigt ssind Personen mit Ergänzungsleistungen, Sozialhilfe, oder am Existenzminimum leben</text:span> ,<text:line-break/><text:span text:style-name="T196">Das Projekt der Caritas für Hilfe Wohnen, umfasst folgende Hilfen: </text:span><text:span text:style-name="T71">WohnFit unterstützt armutsbetroffene Menschen bei der Wohnungssuche. Freiwillige Mentor*innen begleiten Wohnungssuchende</text:span><text:span text:style-name="T196"> </text:span></text:p>
        </text:list-header>
        <text:list-item>
          <text:p text:style-name="P49"><text:span text:style-name="T71">Das Juwo (Jugendwohnnetz Juwo , Gartenstrasse 4) <text:s text:c="2"/>vermietet bezahlbaren Wohnraum an junge Erwachsene in Ausbildung. WG-Zimmer </text:span><text:soft-page-break/><text:span text:style-name="T71">und Einzimmerstudios mitten in der Stadt Zürich. Das Wohnangebot richtet sich an junge Erwachsene (bis 28 Jahre) mit einem niedrigen Einkommen,</text:span><text:span text:style-name="T196"> </text:span></text:p>
          <text:p text:style-name="P49"><text:span text:style-name="T196">Stiftung Domizil: <text:line-break/></text:span><text:span text:style-name="T71">Wohnungsvermittlung an sozial, wirtschaftlich oder kulturell benachteiligte Familien, Paare und Einzelpersonen, die seit mindestens zwei Jahren in der Stadt oder im Kanton Zürich wohnen und sich in einer prekären Wohnsituation befinden. Wohnintegration und Interventionen zur Wohnraumsicherung bei Konflikten zwischen Mietern und Verwaltung.</text:span><text:span text:style-name="T196"> </text:span><text:line-break/><text:span text:style-name="T195"><text:line-break/>WGZimmer.ch : </text:span><text:span text:style-name="T72">Online-Suche nach WG-Zimmer oder nach Mitbewohner*innen. Inserate können einfach und kostenlos selber aufgegeben werden.</text:span><text:span text:style-name="T31"> </text:span></text:p>
          <text:p text:style-name="P49"><text:span text:style-name="T72">Die Wohnstiftung Imfeldsteig stellt alleinstehenden und alleinerziehenden Frauen mit beschränkten finanziellen Mitteln bezahlbaren Wohnraum in der Stadt Zürich zur Verfügung.</text:span><text:span text:style-name="T31"> </text:span></text:p>
          <text:p text:style-name="P49">Ziel ist im Rundgang aufzuzeigen, dass es in der Stadt Zürich sehr viele gute Anlaufstellen bei Hilfe gibt, wir unterstützen und vermitteln an die entsprechenden Institutionen. Wir sind alles Laien, welche den Verein und den Rundgang organisieren und dies ist für uns auch alles neu, aber wir sind da.</text:p>
          <text:p text:style-name="P49">Schreibdienst Stadt Zürich : <text:span text:style-name="T72">Sind Sie aus der Stadt Zürich und suchen eine neue Wohnung? In diesem Kurs lernen Sie, wie Sie mit Ihrem Smartphone oder mit einem Computer Wohnungen suchen können.</text:span><text:span text:style-name="T31"> <text:line-break/></text:span><text:soft-page-break/><text:span text:style-name="T31">SAW: </text:span><text:span text:style-name="T72">Die Stiftung Alterswohnungen (SAW) vermietet Wohnungen im altersgerechten Ausbaustandard und zu günstigen und stabilen Mietzinsen</text:span><text:span text:style-name="T31"> <text:line-break/></text:span><text:span text:style-name="T73">Die Stiftung Einfach Wohnen (SEW) erweitert das Angebot an günstigem und ökologisch vorbildlichem Wohnraum in der Stadt Zürich. </text:span><text:span text:style-name="T31"><text:line-break/></text:span></text:p>
        </text:list-item>
      </text:list>
      <text:p text:style-name="P31">Die Caritas Zürich hat uns folgende Tipps mitgegeben: </text:p>
      <text:p text:style-name="P31"/>
      <text:p text:style-name="P9"><text:span text:style-name="T40">Bei</text:span><text:span text:style-name="T42"> </text:span><text:span text:style-name="T40">einer</text:span><text:span text:style-name="T42"> </text:span><text:span text:style-name="T40">Kündigung:</text:span><text:span text:style-name="T42"> </text:span><text:span text:style-name="T40">Immer</text:span><text:span text:style-name="T42"> </text:span><text:span text:style-name="T40">zuerst</text:span><text:span text:style-name="T42"> </text:span><text:span text:style-name="T40">die</text:span><text:span text:style-name="T42"> </text:span><text:span text:style-name="T40">Kündigung</text:span><text:span text:style-name="T42"> </text:span><text:span text:style-name="T40">anfechten.</text:span><text:span text:style-name="T42"> </text:span><text:span text:style-name="T40">Hilfe</text:span><text:span text:style-name="T42"> </text:span><text:span text:style-name="T40">bietet</text:span><text:span text:style-name="T42"> </text:span><text:span text:style-name="T40">hier</text:span><text:span text:style-name="T42"> </text:span><text:span text:style-name="T40">der</text:span><text:span text:style-name="T42"> </text:span><text:span text:style-name="T40">Mieter-</text:span><text:span text:style-name="T42"> </text:span><text:span text:style-name="T40">und Mieterinnenverband </text:span><text:a xlink:type="simple" xlink:href="https://deref-gmx.net/mail/client/d427N9MVb60/dereferrer/?redirectUrl=https%3A%2F%2Fwww.mieterverband.ch%2Fmv-zh.html" text:style-name="Default_20_Style" text:visited-style-name="Default_20_Style"><text:span text:style-name="T40">https://www.mieterverband.ch/mv-zh.html</text:span></text:a></text:p>
      <text:p text:style-name="P96" loext:marker-style-name="T51"/>
      <text:p text:style-name="P10" loext:marker-style-name="T40"><text:span text:style-name="T40">Wenn</text:span><text:span text:style-name="T42"> </text:span><text:span text:style-name="T40">die</text:span><text:span text:style-name="T42"> </text:span><text:span text:style-name="T40">Person</text:span><text:span text:style-name="T42"> </text:span><text:span text:style-name="T40">Sozialhilfe</text:span><text:span text:style-name="T42"> </text:span><text:span text:style-name="T40">oder</text:span><text:span text:style-name="T42"> </text:span><text:span text:style-name="T40">Asylfürsorge</text:span><text:span text:style-name="T42"> </text:span><text:span text:style-name="T40">(in</text:span><text:span text:style-name="T42"> </text:span><text:span text:style-name="T40">der</text:span><text:span text:style-name="T42"> </text:span><text:span text:style-name="T40">Stadt</text:span><text:span text:style-name="T42"> </text:span><text:span text:style-name="T40">Zürich:</text:span><text:span text:style-name="T42"> </text:span><text:span text:style-name="T40">AOZ)</text:span><text:span text:style-name="T42"> </text:span><text:span text:style-name="T40">bezieht,</text:span><text:span text:style-name="T42"> </text:span><text:span text:style-name="T40">dann</text:span><text:span text:style-name="T42"> </text:span><text:span text:style-name="T40">wendet</text:span><text:span text:style-name="T42"> </text:span><text:span text:style-name="T40">sich die Person am Besten als Erstes an die*der Sozialberater*in – so kommt eine Person direkt an Unterstützungsangebote (z.B. Wohncoaching von der AOZ)</text:span></text:p>
      <text:p text:style-name="P10" loext:marker-style-name="T40"><text:span text:style-name="T40"/></text:p>
      <text:p text:style-name="P12"><text:span text:style-name="T40"/></text:p>
      <text:p text:style-name="P98" loext:marker-style-name="T51"/>
      <text:p text:style-name="P13"><text:span text:style-name="T40">Teilweise</text:span><text:span text:style-name="T42"> </text:span><text:span text:style-name="T40">gibt</text:span><text:span text:style-name="T42"> </text:span><text:span text:style-name="T40">es</text:span><text:span text:style-name="T42"> </text:span><text:span text:style-name="T40">bei</text:span><text:span text:style-name="T42"> </text:span><text:span text:style-name="T40">Leerkündigungen</text:span><text:span text:style-name="T42"> </text:span><text:span text:style-name="T40">auch</text:span><text:span text:style-name="T42"> </text:span><text:span text:style-name="T40">ein</text:span><text:span text:style-name="T42"> </text:span><text:span text:style-name="T40">Mieter*innen-Büro,</text:span><text:span text:style-name="T42"> </text:span><text:span text:style-name="T40">wie</text:span><text:span text:style-name="T42"> </text:span><text:span text:style-name="T40">bspw.</text:span><text:span text:style-name="T42"> </text:span><text:span text:style-name="T40">gerade</text:span><text:span text:style-name="T42"> </text:span><text:span text:style-name="T40">in</text:span><text:span text:style-name="T42"> </text:span><text:span text:style-name="T40">Zürich, Affoltern (Bergacker): </text:span><text:a xlink:type="simple" xlink:href="https://deref-gmx.net/mail/client/seUTtbODZH0/dereferrer/?redirectUrl=https%3A%2F%2Fwww.stadt-zuerich.ch%2Fde%2Flebenslagen%2Fwohnen%2Fprivate-baugenossenschaften-stiftungen%2Fmieterinnenbuero.html" text:style-name="Default_20_Style" text:visited-style-name="Default_20_Style"><text:span text:style-name="T40">https://www.stadt-zuerich.ch/de/lebenslagen/wohnen/private-</text:span></text:a><text:span text:style-name="T40"> </text:span><text:a xlink:type="simple" xlink:href="https://deref-gmx.net/mail/client/seUTtbODZH0/dereferrer/?redirectUrl=https%3A%2F%2Fwww.stadt-zuerich.ch%2Fde%2Flebenslagen%2Fwohnen%2Fprivate-baugenossenschaften-stiftungen%2Fmieterinnenbuero.html" text:style-name="Default_20_Style" text:visited-style-name="Default_20_Style"><text:span text:style-name="T49">baugenossenschaften-stiftungen/mieterinnenbuero.html</text:span></text:a></text:p>
      <text:p text:style-name="P97" loext:marker-style-name="T51"/>
      <text:p text:style-name="P10" loext:marker-style-name="T40"><text:span text:style-name="T40">Gibt</text:span><text:span text:style-name="T48"> </text:span><text:span text:style-name="T40">es</text:span><text:span text:style-name="T42"> </text:span><text:span text:style-name="T40">Notlösungen,</text:span><text:span text:style-name="T42"> </text:span><text:span text:style-name="T40">bis</text:span><text:span text:style-name="T42"> </text:span><text:span text:style-name="T40">etwas</text:span><text:span text:style-name="T48"> </text:span><text:span text:style-name="T40">passendes</text:span><text:span text:style-name="T42"> </text:span><text:span text:style-name="T40">gefunden</text:span><text:span text:style-name="T42"> </text:span><text:span text:style-name="T40">werden</text:span><text:span text:style-name="T42"> </text:span><text:span text:style-name="T49">kann?</text:span></text:p>
      <text:p text:style-name="P10"><text:span text:style-name="T40">Hier</text:span><text:span text:style-name="T47"> </text:span><text:span text:style-name="T40">eine</text:span><text:span text:style-name="T47"> </text:span><text:span text:style-name="T40">Liste</text:span><text:span text:style-name="T47"> </text:span><text:span text:style-name="T40">mit</text:span><text:span text:style-name="T47"> </text:span><text:span text:style-name="T40">Notangeboten:</text:span><text:span text:style-name="T43"> </text:span><text:soft-page-break/><text:a xlink:type="simple" xlink:href="https://deref-gmx.net/mail/client/VbcFQCisGqU/dereferrer/?redirectUrl=https%3A%2F%2Fdomicilwohnen.ch%2Fapplication%2Ffiles%2F6917%2F2768%2F6250%2FNotangebote_in_der_Stadt_Zuerich.pdf" text:style-name="Default_20_Style" text:visited-style-name="Default_20_Style"><text:span text:style-name="T40">https://domicilwohnen.ch/application/files/6917/2768/6250/</text:span></text:a><text:span text:style-name="T40"> </text:span><text:a xlink:type="simple" xlink:href="https://deref-gmx.net/mail/client/VbcFQCisGqU/dereferrer/?redirectUrl=https%3A%2F%2Fdomicilwohnen.ch%2Fapplication%2Ffiles%2F6917%2F2768%2F6250%2FNotangebote_in_der_Stadt_Zuerich.pdf" text:style-name="Default_20_Style" text:visited-style-name="Default_20_Style"><text:span text:style-name="T49">Notangebote_in_der_Stadt_Zuerich.pdf</text:span></text:a></text:p>
      <text:p text:style-name="P94" loext:marker-style-name="T51"/>
      <text:p text:style-name="P94" loext:marker-style-name="T51"/>
      <text:p text:style-name="P95" loext:marker-style-name="T51"/>
      <text:p text:style-name="P9" loext:marker-style-name="T40"><text:span text:style-name="T40">Kann</text:span><text:span text:style-name="T52"> </text:span><text:span text:style-name="T40">eine</text:span><text:span text:style-name="T48"> </text:span><text:span text:style-name="T40">kostenlose</text:span><text:span text:style-name="T48"> </text:span><text:span text:style-name="T40">Beratung</text:span><text:span text:style-name="T48"> </text:span><text:span text:style-name="T40">in</text:span><text:span text:style-name="T43"> </text:span><text:span text:style-name="T40">der</text:span><text:span text:style-name="T48"> </text:span><text:span text:style-name="T40">Stadt</text:span><text:span text:style-name="T48"> </text:span><text:span text:style-name="T40">Zürich</text:span><text:span text:style-name="T48"> </text:span><text:span text:style-name="T40">gemacht</text:span><text:span text:style-name="T48"> </text:span><text:span text:style-name="T49">werden?</text:span></text:p>
      <text:p text:style-name="P94" loext:marker-style-name="T51"/>
      <text:p text:style-name="P94" loext:marker-style-name="T51"/>
      <text:p text:style-name="P95" loext:marker-style-name="T51"/>
      <text:p text:style-name="P10" loext:marker-style-name="T40"><text:span text:style-name="T40">Beratungen</text:span><text:span text:style-name="T42"> </text:span><text:span text:style-name="T40">und</text:span><text:span text:style-name="T42"> </text:span><text:span text:style-name="T40">Unterstützung,</text:span><text:span text:style-name="T42"> </text:span><text:span text:style-name="T40">u.a.</text:span><text:span text:style-name="T42"> </text:span><text:span text:style-name="T40">zum</text:span><text:span text:style-name="T42"> </text:span><text:span text:style-name="T40">Thema</text:span><text:span text:style-name="T42"> </text:span><text:span text:style-name="T40">Wohnen,</text:span><text:span text:style-name="T42"> </text:span><text:span text:style-name="T40">gibt</text:span><text:span text:style-name="T42"> </text:span><text:span text:style-name="T40">es</text:span><text:span text:style-name="T42"> </text:span><text:span text:style-name="T40">an folgenden Orten (mit je unterschiedlichen Aufnahmekriterien/Abläufe):</text:span></text:p>
      <text:p text:style-name="P94" loext:marker-style-name="T51"/>
      <text:p text:style-name="P94" loext:marker-style-name="T51"/>
      <text:p text:style-name="P99" loext:marker-style-name="T51"/>
      <text:p text:style-name="P51" loext:marker-style-name="T40"><text:span text:style-name="T40">Schreibdienste</text:span><text:span text:style-name="T53"> </text:span><text:span text:style-name="T40">der</text:span><text:span text:style-name="T53"> Sta</text:span><text:span text:style-name="T40">dt</text:span><text:span text:style-name="T53"> </text:span><text:span text:style-name="T40">Zürich WohnFit, Caritas Zürich</text:span></text:p>
      <text:p text:style-name="P51" loext:marker-style-name="T40"><text:span text:style-name="T40"/></text:p>
      <text:p text:style-name="P50" loext:marker-style-name="T40"><text:span text:style-name="T40">Niederschwellige</text:span><text:span text:style-name="T43"> </text:span><text:span text:style-name="T40">Anlaufstellen</text:span><text:span text:style-name="T43"> </text:span><text:span text:style-name="T40">wie</text:span><text:span text:style-name="T43"> </text:span><text:span text:style-name="T40">z.B.</text:span><text:span text:style-name="T43"> </text:span><text:span text:style-name="T40">Café</text:span><text:span text:style-name="T43"> </text:span><text:span text:style-name="T40">Yucca,</text:span><text:span text:style-name="T43"> </text:span><text:span text:style-name="T40">Kafi</text:span><text:span text:style-name="T43"> </text:span><text:span text:style-name="T40">Klick Sozialberatung Pfarrer Sieber</text:span></text:p>
      <text:p text:style-name="P11" loext:marker-style-name="T40"><text:span text:style-name="T40">Gibt</text:span><text:span text:style-name="T44"> </text:span><text:span text:style-name="T40">es</text:span><text:span text:style-name="T48"> </text:span><text:span text:style-name="T40">eine</text:span><text:span text:style-name="T42"> </text:span><text:span text:style-name="T40">Möglichkeit,</text:span><text:span text:style-name="T48"> </text:span><text:span text:style-name="T40">einer</text:span><text:span text:style-name="T42"> </text:span><text:span text:style-name="T40">"Notunterkunft"</text:span><text:span text:style-name="T48"> </text:span><text:span text:style-name="T40">,</text:span><text:span text:style-name="T48"> </text:span><text:span text:style-name="T40">bevor</text:span><text:span text:style-name="T42"> </text:span><text:span text:style-name="T40">jemand</text:span><text:span text:style-name="T48"> </text:span><text:span text:style-name="T40">obdachlos</text:span><text:span text:style-name="T42"> </text:span><text:span text:style-name="T49">wird?</text:span></text:p>
      <text:p text:style-name="P30" loext:marker-style-name="T40"/>
      <text:p text:style-name="P10" loext:marker-style-name="T40"><text:span text:style-name="T40">Ist</text:span><text:span text:style-name="T43"> </text:span><text:span text:style-name="T40">es</text:span><text:span text:style-name="T48"> </text:span><text:span text:style-name="T40">möglich,</text:span><text:span text:style-name="T48"> </text:span><text:span text:style-name="T40">dass</text:span><text:span text:style-name="T48"> </text:span><text:span text:style-name="T40">jemand</text:span><text:span text:style-name="T48"> </text:span><text:span text:style-name="T40">aufgrund</text:span><text:span text:style-name="T48"> </text:span><text:span text:style-name="T40">einer</text:span><text:span text:style-name="T48"> </text:span><text:span text:style-name="T40">Wohnungskündigung</text:span><text:span text:style-name="T48"> </text:span><text:span text:style-name="T40">obdachlos</text:span><text:span text:style-name="T48"> </text:span><text:span text:style-name="T49">wird?</text:span></text:p>
      <text:p text:style-name="P94" loext:marker-style-name="T51"/>
      <text:p text:style-name="P94" loext:marker-style-name="T51"/>
      <text:p text:style-name="P95" loext:marker-style-name="T51"/>
      <text:p text:style-name="P14" loext:marker-style-name="T40"><text:span text:style-name="T40">Das ist grundsätzlich möglich. Wobei es in der Stadt Zürich gratis Notunterkünfte gibt, damit niemand</text:span><text:span text:style-name="T54"> </text:span><text:span text:style-name="T40">auf</text:span><text:span text:style-name="T54"> </text:span><text:span text:style-name="T40">der</text:span><text:span text:style-name="T42"> </text:span><text:span text:style-name="T40">Strasse</text:span><text:span text:style-name="T54"> </text:span><text:span text:style-name="T40">schlafen</text:span><text:span text:style-name="T54"> </text:span><text:span text:style-name="T40">muss.</text:span><text:span text:style-name="T42"> </text:span><text:span text:style-name="T40">Aber</text:span><text:span text:style-name="T54"> </text:span><text:span text:style-name="T40">obdachlos</text:span><text:span text:style-name="T54"> </text:span><text:span text:style-name="T40">im</text:span><text:span text:style-name="T42"> </text:span><text:span text:style-name="T40">Sinne</text:span><text:span text:style-name="T54"> </text:span><text:span text:style-name="T40">keine</text:span><text:span text:style-name="T54"> </text:span><text:span text:style-name="T40">eigene</text:span><text:span text:style-name="T42"> </text:span><text:span text:style-name="T40">Wohnung</text:span><text:span text:style-name="T54"> </text:span><text:span text:style-name="T40">mit eigenem Mietvertrag – ja. Bei Leerkündigungen kommt es oft auch dazu, dass Personen nur ausserhalb der Stadt Zürich eine Wohnung finden.</text:span></text:p>
      <text:p text:style-name="P94" loext:marker-style-name="T51"/>
      <text:p text:style-name="P94" loext:marker-style-name="T51"/>
      <text:p text:style-name="P100" loext:marker-style-name="T51"/>
      <text:p text:style-name="P6" loext:marker-style-name="T40"><text:span text:style-name="T48"/></text:p>
      <text:p text:style-name="P25" loext:marker-style-name="T40"/>
      <text:p text:style-name="P66"><text:span text:style-name="T87">14.20</text:span><text:span text:style-name="T85"> </text:span><text:span text:style-name="T86">Sihlfeld</text:span></text:p>
      <text:p text:style-name="P70" loext:marker-style-name="T40"/>
      <text:p text:style-name="P70" loext:marker-style-name="T40"/>
      <text:p text:style-name="P74" loext:marker-style-name="T40"/>
      <text:p text:style-name="P15" loext:marker-style-name="T40"><text:span text:style-name="T124">Der</text:span><text:span text:style-name="T126"> </text:span><text:span text:style-name="T124">Friedhof</text:span><text:span text:style-name="T127"> Sihlfeld</text:span></text:p>
      <text:p text:style-name="P89" loext:marker-style-name="T46"/>
      <text:p text:style-name="P90" loext:marker-style-name="T46"/>
      <text:p text:style-name="P53" loext:marker-style-name="T40"><text:span text:style-name="T124">Der Friedhof Sihlfeld <text:s/>wurde 1877 eröffnet </text:span><text:span text:style-name="T125"><text:s/></text:span><text:span text:style-name="T124">und</text:span><text:span text:style-name="T126"> </text:span><text:span text:style-name="T124">ist</text:span><text:span text:style-name="T126"> </text:span><text:span text:style-name="T129"><text:s/></text:span><text:span text:style-name="T124">der</text:span><text:span text:style-name="T129"> </text:span><text:span text:style-name="T124">grösste </text:span><text:span text:style-name="T125"><text:s/></text:span><text:span text:style-name="T124">Friedhof als auch die grösste Parkanlage</text:span></text:p>
      <text:p text:style-name="P52" loext:marker-style-name="T40"><text:span text:style-name="T124"><text:s/>der</text:span><text:span text:style-name="T130"> </text:span><text:span text:style-name="T124">Stadt</text:span><text:span text:style-name="T129"> </text:span><text:span text:style-name="T124">Zürich.</text:span><text:span text:style-name="T129"> </text:span></text:p>
      <text:p text:style-name="P89" loext:marker-style-name="T46"/>
      <text:p text:style-name="P16" loext:marker-style-name="T40"><text:span text:style-name="T134"/></text:p>
      <text:p text:style-name="P32" loext:marker-style-name="T40"/>
      <text:p text:style-name="P15" loext:marker-style-name="T40"><text:span text:style-name="T124">Sihlfeld</text:span><text:span text:style-name="T129"> </text:span><text:span text:style-name="T124">ist</text:span><text:span text:style-name="T129"> </text:span><text:span text:style-name="T124">eine</text:span><text:span text:style-name="T130"> </text:span><text:span text:style-name="T124">der</text:span><text:span text:style-name="T129"> </text:span><text:span text:style-name="T124">innovativsten</text:span><text:span text:style-name="T126"> </text:span><text:span text:style-name="T127">Friedhöfe,</text:span><text:span text:style-name="T134"> seit einigen Jahren mit dem „Forum“: </text:span></text:p>
      <text:p text:style-name="P55" loext:marker-style-name="T40">mit dem <text:span text:style-name="T124">FORUM</text:span><text:span text:style-name="T130"> </text:span><text:span text:style-name="T124">SIHLFELD</text:span><text:span text:style-name="T129">.<text:line-break/>Das Forum versucht mit </text:span><text:span text:style-name="T124">Kunst</text:span><text:span text:style-name="T126"> </text:span><text:span text:style-name="T124">und</text:span><text:span text:style-name="T129"> </text:span><text:span text:style-name="T124">Tabulosigkeit</text:span><text:span text:style-name="T135"> </text:span><text:span text:style-name="T124"><text:s/>das Thema Tod zu Enttabuisieren,</text:span></text:p>
      <text:p text:style-name="P91" loext:marker-style-name="T46"/>
      <text:p text:style-name="P56" loext:marker-style-name="T40"><text:span text:style-name="T124">es</text:span><text:span text:style-name="T129"> </text:span><text:span text:style-name="T124">wird</text:span><text:span text:style-name="T130"> </text:span><text:span text:style-name="T124">versucht,</text:span><text:span text:style-name="T135"> </text:span><text:span text:style-name="T124">der</text:span><text:span text:style-name="T129"> </text:span><text:span text:style-name="T124">Tod</text:span><text:span text:style-name="T130"> </text:span><text:span text:style-name="T124">als</text:span><text:span text:style-name="T129"> </text:span><text:span text:style-name="T124">ein</text:span><text:span text:style-name="T129"> </text:span><text:span text:style-name="T124">ganz</text:span><text:span text:style-name="T130"> </text:span><text:span text:style-name="T131"><text:s/></text:span><text:span text:style-name="T124">normaler Umstand zu betrachtet,</text:span></text:p>
      <text:p text:style-name="P92" loext:marker-style-name="T46"/>
      <text:p text:style-name="P54" loext:marker-style-name="T40"><text:span text:style-name="T124">dies</text:span><text:span text:style-name="T130"> </text:span><text:span text:style-name="T124">sollte</text:span><text:span text:style-name="T130"> </text:span><text:span text:style-name="T124">auch</text:span><text:span text:style-name="T130"> </text:span><text:span text:style-name="T124">mit</text:span><text:span text:style-name="T130"> </text:span><text:span text:style-name="T124">den</text:span><text:span text:style-name="T130"> </text:span><text:span text:style-name="T124">Hilfen</text:span><text:span text:style-name="T130"> </text:span><text:span text:style-name="T124">sein,</text:span><text:span text:style-name="T127"> </text:span><text:span text:style-name="T128"><text:s/></text:span><text:span text:style-name="T124">diese anzunehmen und Hilfe zu </text:span><text:span text:style-name="T125"><text:s/></text:span><text:span text:style-name="T127">verlangen ,</text:span><text:span text:style-name="T129">mit </text:span><text:span text:style-name="T124">keiner</text:span><text:span text:style-name="T129"> </text:span><text:span text:style-name="T124">Scheu</text:span><text:span text:style-name="T129"> </text:span><text:span text:style-name="T124">oder</text:span><text:span text:style-name="T132"> </text:span><text:span text:style-name="T133"><text:s/></text:span><text:span text:style-name="T124">Hemmung, dies zu tun,</text:span></text:p>
      <text:p text:style-name="P93" loext:marker-style-name="T46"/>
      <text:p text:style-name="P93" loext:marker-style-name="T46"/>
      <text:p text:style-name="P93" loext:marker-style-name="T46">Weitere Infos . </text:p>
      <text:p text:style-name="P19" loext:marker-style-name="T40"><text:span text:style-name="T76">Informationen zur Stiftung </text:span></text:p>
      <text:p text:style-name="P20" loext:marker-style-name="T40"><text:span text:style-name="T76">Domizil</text:span><text:span text:style-name="T83"> </text:span><text:span text:style-name="T76">Stiftung</text:span><text:span text:style-name="T82"> </text:span><text:span text:style-name="T76">Stadt</text:span><text:span text:style-name="T83"> </text:span><text:span text:style-name="T76">Zürich,</text:span><text:span text:style-name="T82"> </text:span></text:p>
      <text:p text:style-name="P86" loext:marker-style-name="T45"/>
      <text:p text:style-name="P107" loext:marker-style-name="T40"><text:span text:style-name="T136">Einfach</text:span><text:span text:style-name="T137"> </text:span><text:span text:style-name="T138">Wohnen</text:span></text:p>
      <text:p text:style-name="P45"><text:span text:style-name="T138">Wohnen</text:span><text:span text:style-name="T139"> </text:span><text:span text:style-name="T138">ist</text:span><text:span text:style-name="T140"> </text:span><text:span text:style-name="T138">ein</text:span><text:span text:style-name="T140"> </text:span><text:span text:style-name="T138">Menschenrecht.</text:span><text:span text:style-name="T140"> </text:span><text:span text:style-name="T138">Deshalb</text:span><text:span text:style-name="T140"> </text:span><text:span text:style-name="T138">engagiert</text:span><text:span text:style-name="T140"> </text:span><text:span text:style-name="T138">sich </text:span><text:span text:style-name="T136">Domicil</text:span><text:span text:style-name="T141"> </text:span><text:a xlink:type="simple" xlink:href="https://domicilwohnen.ch/domicil/uber-uns/geschichte" text:style-name="Default_20_Style" text:visited-style-name="Default_20_Style"><text:span text:style-name="T142">seit</text:span><text:span text:style-name="T143"> </text:span><text:span text:style-name="T142">1994</text:span></text:a><text:span text:style-name="T144"> </text:span><text:span text:style-name="T136">für</text:span><text:span text:style-name="T144"> </text:span><text:span text:style-name="T136">Menschen,</text:span><text:span text:style-name="T144"> </text:span><text:span text:style-name="T136">die</text:span><text:span text:style-name="T144"> </text:span><text:span text:style-name="T136">aus </text:span><text:span text:style-name="T138">wirtschaftlichen,</text:span></text:p>
      <text:p text:style-name="P40" loext:marker-style-name="T40"><text:span text:style-name="T145">sozialen</text:span><text:span text:style-name="T146"> </text:span><text:span text:style-name="T145">oder</text:span><text:span text:style-name="T146"> </text:span><text:span text:style-name="T145">kulturellen</text:span><text:span text:style-name="T146"> </text:span><text:span text:style-name="T145">Gründen</text:span><text:span text:style-name="T146"> </text:span><text:span text:style-name="T145">keine</text:span><text:span text:style-name="T146"> </text:span><text:span text:style-name="T145">angemessene </text:span><text:span text:style-name="T136">Wohnung finden.</text:span></text:p>
      <text:p text:style-name="P28" loext:marker-style-name="T40"/>
      <text:p text:style-name="P33" loext:marker-style-name="T40"/>
      <text:p text:style-name="P84" loext:marker-style-name="T45"/>
      <text:p text:style-name="P118" loext:marker-style-name="T45"><text:span text:style-name="T147"/></text:p>
      <text:p text:style-name="P57" loext:marker-style-name="T40"><text:span text:style-name="T148">Ambulante</text:span><text:span text:style-name="T149"> </text:span><text:span text:style-name="T148">Wohnungshilfe</text:span><text:span text:style-name="T150"> </text:span><text:span text:style-name="T148">für</text:span><text:span text:style-name="T149"> </text:span><text:span text:style-name="T148">Messie</text:span></text:p>
      <text:p text:style-name="P41" loext:marker-style-name="T40"><text:span text:style-name="T151">Ein</text:span><text:span text:style-name="T152"> </text:span><text:span text:style-name="T151">differenziertes,</text:span><text:span text:style-name="T153"> </text:span><text:span text:style-name="T151">auf</text:span><text:span text:style-name="T153"> </text:span><text:span text:style-name="T151">die</text:span><text:span text:style-name="T153"> </text:span><text:span text:style-name="T151">jeweilige</text:span><text:span text:style-name="T153"> </text:span><text:span text:style-name="T151">Lebenssituation </text:span><text:span text:style-name="T154">abgestimmtes</text:span><text:span text:style-name="T153"> </text:span><text:span text:style-name="T154">Hilfe-</text:span><text:span text:style-name="T153"> </text:span><text:span text:style-name="T154">und</text:span><text:span text:style-name="T153"> </text:span><text:span text:style-name="T154">Serviceangebot:</text:span></text:p>
      <text:p text:style-name="P58" loext:marker-style-name="T40"><text:span text:style-name="T155">...</text:span><text:span text:style-name="T156"> </text:span><text:span text:style-name="T155">mit</text:span><text:span text:style-name="T157"> </text:span><text:span text:style-name="T155">Herz,</text:span><text:span text:style-name="T157"> </text:span><text:span text:style-name="T155">Verstand</text:span><text:span text:style-name="T157"> </text:span><text:span text:style-name="T155">und</text:span><text:span text:style-name="T157"> </text:span><text:span text:style-name="T155">Fachwissen.</text:span></text:p>
      <text:p text:style-name="P42" loext:marker-style-name="T40"><text:span text:style-name="T158">/www.messiehilfe-schweiz.ch </text:span></text:p>
      <text:p text:style-name="P42" loext:marker-style-name="T40"><text:span text:style-name="T158"/></text:p>
      <text:p text:style-name="P42" loext:marker-style-name="T40"><text:span text:style-name="T158"/></text:p>
      <text:p text:style-name="P67"><text:span text:style-name="T159">In eigener Sache: </text:span></text:p>
      <text:p text:style-name="P84" loext:marker-style-name="T45"/>
      <text:p text:style-name="P84" loext:marker-style-name="T45"/>
      <text:p text:style-name="P84" loext:marker-style-name="T45"/>
      <text:p text:style-name="P84" loext:marker-style-name="T45"/>
      <text:p text:style-name="P84" loext:marker-style-name="T45"/>
      <text:p text:style-name="P59" loext:marker-style-name="T40"><text:span text:style-name="T160"><text:s/></text:span><text:span text:style-name="T161">FREIWILLIGE</text:span><text:span text:style-name="T162"> </text:span><text:span text:style-name="T161">FÜR</text:span><text:span text:style-name="T162"> </text:span><text:span text:style-name="T161">rund-gang</text:span><text:span text:style-name="T163"> </text:span><text:span text:style-name="T164">:</text:span></text:p>
      <text:p text:style-name="P60" loext:marker-style-name="T40"><text:span text:style-name="T41">mitlaufen</text:span><text:span text:style-name="T55"> </text:span><text:span text:style-name="T41">-</text:span><text:span text:style-name="T55"> </text:span><text:span text:style-name="T50">mitmachen</text:span></text:p>
      <text:p text:style-name="P116" loext:marker-style-name="T40"><text:span text:style-name="T42">Personen welche mitlaufen, mitmachen möchten</text:span></text:p>
      <text:p text:style-name="P116" loext:marker-style-name="T40"><text:span text:style-name="T42"><text:s/></text:span><text:span text:style-name="T49">Podcastende</text:span></text:p>
      <text:p text:style-name="P116" loext:marker-style-name="T40"><text:span text:style-name="T49"/></text:p>
      <text:p text:style-name="P108" loext:marker-style-name="T40"><text:span text:style-name="T40">Hilfe</text:span><text:span text:style-name="T42"> </text:span><text:span text:style-name="T40">–</text:span><text:span text:style-name="T42"> </text:span><text:span text:style-name="T40">Teilende</text:span><text:span text:style-name="T42"> </text:span><text:span text:style-name="T40">(Hilfe</text:span><text:span text:style-name="T42"> </text:span><text:span text:style-name="T49">geben)</text:span></text:p>
      <text:p text:style-name="P119" loext:marker-style-name="T40"><text:span text:style-name="T40"/></text:p>
      <text:p text:style-name="P120" loext:marker-style-name="T40"><text:span text:style-name="T40"/></text:p>
      <text:p text:style-name="P120" loext:marker-style-name="T40"><text:span text:style-name="T40">Liste</text:span><text:span text:style-name="T56"> </text:span><text:span text:style-name="T40">für HILFE<text:tab/>ergänzen</text:span><text:span text:style-name="T57"> </text:span><text:span text:style-name="T40">und</text:span><text:span text:style-name="T58"> </text:span><text:span text:style-name="T40">pflegen </text:span></text:p>
      <text:p text:style-name="P120" loext:marker-style-name="T40"><text:span text:style-name="T49"/></text:p>
      <text:p text:style-name="P120" loext:marker-style-name="T40"><text:span text:style-name="T49"/></text:p>
      <text:p text:style-name="P120" loext:marker-style-name="T40"><text:span text:style-name="T49">Gastauftritte</text:span></text:p>
      <text:p text:style-name="P70" loext:marker-style-name="T40"/>
      <text:p text:style-name="P70" loext:marker-style-name="T40"/>
      <text:p text:style-name="P70" loext:marker-style-name="T40"/>
      <text:p text:style-name="P75" loext:marker-style-name="T40"><text:soft-page-break/></text:p>
      <text:p text:style-name="P110" loext:marker-style-name="T40"><text:span text:style-name="T25">14.25</text:span><text:span text:style-name="T19"> </text:span><text:span text:style-name="T25">Nach</text:span><text:span text:style-name="T16"> </text:span><text:span text:style-name="T25">Sihlfeld</text:span><text:span text:style-name="T16"> </text:span><text:span text:style-name="T25">,</text:span><text:span text:style-name="T9"> </text:span><text:span text:style-name="T25">Richtung</text:span><text:span text:style-name="T16"> </text:span><text:span text:style-name="T25">Migros</text:span><text:span text:style-name="T26"> </text:span><text:span text:style-name="T25">Thalwiese</text:span><text:span text:style-name="T2"> </text:span><text:span text:style-name="T14">laufen:</text:span></text:p>
      <text:p text:style-name="P76" loext:marker-style-name="T40"/>
      <text:h text:style-name="P2" text:outline-level="2"><text:bookmark text:name="14.30_Migros_Talwiese_Kaffe_und_Toilette"/><text:span text:style-name="T87">14.30</text:span><text:span text:style-name="T95"> </text:span><text:span text:style-name="T87">Migros</text:span><text:span text:style-name="T85"> </text:span><text:span text:style-name="T87">Talwiese</text:span><text:span text:style-name="T96"> </text:span><text:span text:style-name="T87">Kaffe</text:span><text:span text:style-name="T85"> </text:span><text:span text:style-name="T87">und</text:span><text:span text:style-name="T97"> </text:span><text:span text:style-name="T86">Toilette</text:span></text:h>
      <text:p text:style-name="P70" loext:marker-style-name="T40"/>
      <text:p text:style-name="P77" loext:marker-style-name="T40"/>
      <text:p text:style-name="P21"><text:span text:style-name="T89">14.45</text:span><text:span text:style-name="T90"> </text:span><text:span text:style-name="T91">weg</text:span><text:span text:style-name="T92"> </text:span><text:span text:style-name="T91">nach</text:span><text:span text:style-name="T93"> </text:span><text:span text:style-name="T94">Heuried</text:span><text:span text:style-name="T79"><text:line-break/><text:line-break/><text:line-break/></text:span><text:span text:style-name="T88">Quiz: </text:span><text:span text:style-name="T79"><text:line-break/><text:line-break/></text:span><text:span text:style-name="T98">Quizfragen und Antworten</text:span><text:span text:style-name="T99"><text:line-break/></text:span></text:p>
      <text:p text:style-name="P65"><text:span text:style-name="T198">In welchem Land ist die Lebenserwartung am höchsten? Hongkong</text:span></text:p>
      <text:p text:style-name="P65"><text:span text:style-name="T198">In welcher Stadt bist du, wenn du auf der Spanischen Treppe stehst? Rom</text:span></text:p>
      <text:p text:style-name="P65"><text:span text:style-name="T198">Welche Sprache hat die meisten Muttersprachler? Englisch oder Spanisch? Spanisch</text:span></text:p>
      <text:p text:style-name="P65"><text:span text:style-name="T198">Was ist der häufigste Familienname in den Vereinigten Staaten? Smith</text:span></text:p>
      <text:p text:style-name="P65">I<text:span text:style-name="T198">n welchem Jahr wurde die UNO gegründet? 1945</text:span></text:p>
      <text:p text:style-name="P65"><text:span text:style-name="T198">Wer hat insgesamt die meisten Oscars gewonnen? Walt Disney</text:span></text:p>
      <text:p text:style-name="P65"><text:span text:style-name="T198">Wie viele Minuten hat eine Woche? 10.080</text:span></text:p>
      <text:p text:style-name="P65"><text:span text:style-name="T198">In welchem Land wird pro Kopf am meisten Kaffee getrunken? Finnland</text:span></text:p>
      <text:p text:style-name="P65"><text:span text:style-name="T198">Welcher Planet der Milchstraße ist der heißeste? Venus</text:span></text:p>
      <text:p text:style-name="P65"><text:span text:style-name="T198">Welcher Sportwagenhersteller stellt den 911 her? Porsche</text:span></text:p>
      <text:p text:style-name="P65"><text:span text:style-name="T198">Welche Stadt wird die „Ewige Stadt“ genannt? Rom</text:span></text:p>
      <text:p text:style-name="P65"><text:span text:style-name="T198">Welcher Planet besitzt die meisten Monde? Saturn</text:span></text:p>
      <text:p text:style-name="P65"><text:span text:style-name="T198">Welches Land hat die meisten Fußballweltmeisterschaften gewonnen? </text:span><text:soft-page-break/><text:span text:style-name="T198">Brasilien</text:span></text:p>
      <text:p text:style-name="P65"><text:span text:style-name="T198">In welchem Land steht der Kilimandscharo? In Tansania</text:span></text:p>
      <text:p text:style-name="P65"><text:span text:style-name="T198">Wie viele Knochen hat ein Ohr? 3</text:span></text:p>
      <text:p text:style-name="P65"><text:span text:style-name="T198">Richtig oder falsch? Halloween geht auf ein altes irisches Fest zurück. Richtig</text:span></text:p>
      <text:p text:style-name="P65"><text:span text:style-name="T198">Welche ist die größte spanischsprachige Stadt der Welt? Mexiko-Stadt</text:span></text:p>
      <text:p text:style-name="P68"><text:span text:style-name="T199">Wer ist der schnellste Vogel der Welt? Der Wanderfalke </text:span></text:p>
      <text:p text:style-name="P23" loext:marker-style-name="T40"/>
      <text:p text:style-name="P23" loext:marker-style-name="T40"/>
      <text:p text:style-name="P27"><text:span text:style-name="T200">14.55 : Heuried</text:span> (oben auf dem Hügel) der <text:span text:style-name="T200">Flaschmob</text:span> mit <text:span text:style-name="T200">YMCA <text:line-break/></text:span><text:span text:style-name="T171">Musik</text:span><text:span text:style-name="T172"> </text:span><text:span text:style-name="T171">und</text:span><text:span text:style-name="T173"> </text:span><text:span text:style-name="T171">Anleitung</text:span><text:span text:style-name="T174"> </text:span><text:span text:style-name="T171">vom</text:span><text:span text:style-name="T173"> </text:span><text:span text:style-name="T171">MP3</text:span><text:span text:style-name="T173"> </text:span><text:span text:style-name="T171">Player</text:span><text:span text:style-name="T173"> </text:span><text:span text:style-name="T171">(Aufnahem</text:span><text:span text:style-name="T173"> </text:span><text:span text:style-name="T171">heisst</text:span><text:span text:style-name="T173"> </text:span><text:span text:style-name="T175">: &gt; Folder &gt; RECORD &gt; RECORD &gt; REC001.WAV </text:span></text:p>
      <text:p text:style-name="P27"><text:span text:style-name="T171">1</text:span><text:span text:style-name="T173"> </text:span><text:span text:style-name="T171">FLASHMOB</text:span><text:span text:style-name="T176"> </text:span><text:span text:style-name="T171">YMCA</text:span><text:span text:style-name="T173"> </text:span><text:span text:style-name="T174">Einleitung</text:span><text:line-break/><text:line-break/><text:line-break/><text:line-break/></text:p>
      <text:h text:style-name="P3" text:outline-level="3" loext:marker-style-name="T40"><text:bookmark text:name="Gastauftritt_(anfänglich_noch_aufgenomme"/><text:s text:c="8"/><text:span text:style-name="T200"><text:s/>15.00 : Richtung SZU Station Friesenberg: </text:span><text:line-break/><text:line-break/><text:line-break/><text:span text:style-name="T167">Gastauftritt</text:span><text:span text:style-name="T168"> </text:span><text:span text:style-name="T167">(anfänglich</text:span><text:span text:style-name="T169"> </text:span><text:span text:style-name="T167">noch</text:span><text:span text:style-name="T170"> </text:span><text:span text:style-name="T167">aufgenommen):</text:span></text:h>
      <text:p text:style-name="P23" loext:marker-style-name="T40"/>
      <text:p text:style-name="P23" loext:marker-style-name="T40"/>
      <text:p text:style-name="P26" loext:marker-style-name="T40"/>
      <text:p text:style-name="P6" loext:marker-style-name="T40"><text:span text:style-name="T177">15.00</text:span><text:span text:style-name="T179"> </text:span><text:span text:style-name="T181">Zeitfenster</text:span></text:p>
      <text:p text:style-name="P87" loext:marker-style-name="T45"/>
      <text:p text:style-name="P6" loext:marker-style-name="T40"><text:span text:style-name="T178">Zeit</text:span><text:span text:style-name="T180"> </text:span><text:span text:style-name="T178">für</text:span><text:span text:style-name="T180"> </text:span><text:span text:style-name="T178">Betrachtungen</text:span><text:span text:style-name="T183"> </text:span><text:span text:style-name="T178">des</text:span><text:span text:style-name="T180"> </text:span><text:span text:style-name="T182">Alltages</text:span></text:p>
      <text:p text:style-name="P6" loext:marker-style-name="T40"><text:span text:style-name="T178">Probelauf:</text:span><text:span text:style-name="T184"> </text:span><text:span text:style-name="T178">KI</text:span><text:span text:style-name="T185"> </text:span><text:span text:style-name="T178">(mit</text:span><text:span text:style-name="T184"> </text:span><text:span text:style-name="T178">Beispiel</text:span><text:span text:style-name="T182"> </text:span><text:span text:style-name="T178">QR</text:span><text:span text:style-name="T180"> </text:span><text:span text:style-name="T178">Code</text:span><text:span text:style-name="T180"> </text:span><text:span text:style-name="T178">an</text:span><text:span text:style-name="T180"> </text:span><text:span text:style-name="T178">Türe</text:span><text:span text:style-name="T180"> </text:span><text:span text:style-name="T178">für </text:span><text:span text:style-name="T182">Ferienabwesenheit)</text:span></text:p>
      <text:p text:style-name="P6" loext:marker-style-name="T40"><text:span text:style-name="T182"/></text:p>
      <text:p text:style-name="P21" loext:marker-style-name="T40"><text:span text:style-name="T182">Beispiel Dolder Grandhotel : Beispiel SRF Dokumentation Concierge: Feuchtigkeitstücher </text:span></text:p>
      <text:p text:style-name="P29" loext:marker-style-name="T40"/>
      <text:p text:style-name="P29" loext:marker-style-name="T40"/>
      <text:p text:style-name="P29" loext:marker-style-name="T40"/>
      <text:p text:style-name="P78" loext:marker-style-name="T40"/>
      <text:h text:style-name="P1" text:outline-level="2" loext:marker-style-name="T40"><text:bookmark text:name="ZUR_ERINNERUNG%3A"/><text:soft-page-break/><text:span text:style-name="T84">ZUR</text:span><text:span text:style-name="T79"> ERINNERUNG:</text:span></text:h>
      <text:p text:style-name="P70" loext:marker-style-name="T40"/>
      <text:p text:style-name="P70" loext:marker-style-name="T40"/>
      <text:p text:style-name="P80" loext:marker-style-name="T40"/>
      <text:p text:style-name="P61" loext:marker-style-name="T40"><text:span text:style-name="T161">FREIWILLIGE</text:span><text:span text:style-name="T165"> </text:span><text:span text:style-name="T161">FÜR</text:span><text:span text:style-name="T165"> </text:span><text:span text:style-name="T161">rund-gang</text:span><text:span text:style-name="T166"> </text:span><text:span text:style-name="T164">:</text:span></text:p>
      <text:p text:style-name="P62" loext:marker-style-name="T40"><text:span text:style-name="T41">mitlaufen</text:span><text:span text:style-name="T55"> </text:span><text:span text:style-name="T41">-</text:span><text:span text:style-name="T55"> </text:span><text:span text:style-name="T50">mitmachen</text:span></text:p>
      <text:p text:style-name="P117" loext:marker-style-name="T40">MITLAUFENDE</text:p>
      <text:p text:style-name="P117" loext:marker-style-name="T40"><text:span text:style-name="T42"><text:s/></text:span><text:span text:style-name="T49">Podcastende</text:span></text:p>
      <text:p text:style-name="P109" loext:marker-style-name="T40"><text:span text:style-name="T40">Hilfe</text:span><text:span text:style-name="T42"> </text:span><text:span text:style-name="T40">–</text:span><text:span text:style-name="T42"> </text:span><text:span text:style-name="T40">Teilende</text:span><text:span text:style-name="T42"> </text:span><text:span text:style-name="T40">(hilfe</text:span><text:span text:style-name="T42"> </text:span><text:span text:style-name="T49">geben)</text:span></text:p>
      <text:p text:style-name="P121" loext:marker-style-name="T40"><text:span text:style-name="T40"/></text:p>
      <text:p text:style-name="P122" loext:marker-style-name="T40"><text:span text:style-name="T40">Liste</text:span><text:span text:style-name="T56"> </text:span><text:span text:style-name="T40">für HILFE<text:tab/>ergänzen</text:span><text:span text:style-name="T57"> </text:span><text:span text:style-name="T40">und</text:span><text:span text:style-name="T58"> </text:span><text:span text:style-name="T40">pflegen </text:span></text:p>
      <text:p text:style-name="P122" loext:marker-style-name="T40"><text:span text:style-name="T49"/></text:p>
      <text:p text:style-name="P122" loext:marker-style-name="T40"><text:span text:style-name="T49">Gastauftritte</text:span></text:p>
      <text:p text:style-name="P70" loext:marker-style-name="T40"/>
      <text:p text:style-name="P70" loext:marker-style-name="T40"/>
      <text:p text:style-name="P70" loext:marker-style-name="T40"/>
      <text:p text:style-name="P70" loext:marker-style-name="T40"/>
      <text:p text:style-name="P81" loext:marker-style-name="T40"/>
      <text:p text:style-name="P22" loext:marker-style-name="T40"><text:span text:style-name="T11">1520</text:span><text:span text:style-name="T7"> </text:span><text:span text:style-name="T11">Friesenberg</text:span><text:span text:style-name="T15"> </text:span><text:span text:style-name="T11">in</text:span><text:span text:style-name="T10"> </text:span><text:span text:style-name="T11">Richtung</text:span><text:span text:style-name="T3"> Binz</text:span></text:p>
      <text:p text:style-name="P7" loext:marker-style-name="T40"><text:span text:style-name="T3"/></text:p>
      <text:p text:style-name="P7" loext:marker-style-name="T40"><text:span text:style-name="T3">Zeitkapsel : </text:span></text:p>
      <text:p text:style-name="P7" loext:marker-style-name="T40"><text:span text:style-name="T3"/></text:p>
      <text:p text:style-name="P88" loext:marker-style-name="T45"><text:s text:c="4"/><text:span text:style-name="T203">Aufnehmen :</text:span> <text:s/>„WERKZEUGE “ &gt; AUFZEICHNUNGE <text:s/>&gt; OK &gt; <text:s/>SPRACHAUFNAHME <text:s/>&gt; <text:s/></text:p>
      <text:p text:style-name="P88" loext:marker-style-name="T45">(ABHÖREN: „Folder“ &gt; RECORD &gt; RECORD &gt; <text:s/>REC00X.WAV (<text:span text:style-name="T201">X 0 &gt; 6)</text:span></text:p>
      <text:p text:style-name="P88" loext:marker-style-name="T45"/>
      <text:p text:style-name="P123" loext:marker-style-name="T40"><text:span text:style-name="T192">Haben Sie Fragen ? Und möchten Sie dies anonym machen? Auf der Homepage gibt es „chat“, Fragen schreiben,</text:span><text:span text:style-name="T186">wir</text:span><text:span text:style-name="T193"> </text:span><text:span text:style-name="T186">werden</text:span><text:span text:style-name="T187"> </text:span><text:span text:style-name="T186">die</text:span><text:span text:style-name="T193"> </text:span><text:span text:style-name="T186">Anfragen</text:span><text:span text:style-name="T187"> </text:span><text:span text:style-name="T186">selbstverständlich</text:span><text:span text:style-name="T189"> </text:span><text:span text:style-name="T186">innerhalb</text:span><text:span text:style-name="T187"> </text:span><text:span text:style-name="T186">5</text:span><text:span text:style-name="T193"> </text:span><text:span text:style-name="T186">Tagen beantworten da wird alles Freiwilligende sind dauert es ein bisschen kann sofort sein können ein bisschen dauern.</text:span></text:p>
      <text:p text:style-name="P113" loext:marker-style-name="T40"><text:span text:style-name="T186">Alle</text:span><text:span text:style-name="T187"> </text:span><text:span text:style-name="T186">behandelten</text:span><text:span text:style-name="T189"> </text:span><text:span text:style-name="T186">Themen</text:span><text:span text:style-name="T187"> </text:span><text:span text:style-name="T186">und</text:span><text:span text:style-name="T187"> </text:span><text:span text:style-name="T186">auch</text:span><text:span text:style-name="T187"> </text:span><text:span text:style-name="T186">die</text:span><text:span text:style-name="T187"> </text:span><text:span text:style-name="T186">Hilfe,</text:span><text:span text:style-name="T190"> </text:span><text:span text:style-name="T186">finden</text:span><text:span text:style-name="T190"> </text:span><text:span text:style-name="T186">Sie</text:span><text:span text:style-name="T187"> </text:span><text:span text:style-name="T186">alle auf dieser Homepage jeweils am Anfang aufgelistet in eine </text:span><text:span text:style-name="T192">Übersicht.</text:span></text:p>
      <text:p text:style-name="P111" loext:marker-style-name="T40"><text:span text:style-name="T192"/></text:p>
      <text:p text:style-name="P114" loext:marker-style-name="T40">Es gibt auch eine Lilste mit Organisationen für <text:span text:style-name="T186">Hilfe Listen speziell für Zürich und Wiedkon</text:span><text:span text:style-name="T193"> </text:span></text:p>
      <text:p text:style-name="P70" loext:marker-style-name="T40"/>
      <text:p text:style-name="P110" loext:marker-style-name="T40"><text:span text:style-name="T14">Verabschiedungs</text:span><text:span text:style-name="T27"> </text:span><text:span text:style-name="T24">-</text:span></text:p>
      <text:p text:style-name="P112" loext:marker-style-name="T40"><text:span text:style-name="T25">Lied</text:span><text:span text:style-name="T14"> Spielen</text:span></text:p>
      <text:p text:style-name="P112" loext:marker-style-name="T40"><text:span text:style-name="T14">&gt;&gt; „FOLDER“ &gt; RECORD &gt; RECORD &gt;REC006.WAV</text:span></text:p>
      <text:p text:style-name="P112" loext:marker-style-name="T40"><text:span text:style-name="T14"/></text:p>
      <text:p text:style-name="P112" loext:marker-style-name="T40"><text:span text:style-name="T14"/></text:p>
      <text:p text:style-name="P70" loext:marker-style-name="T40"/>
      <text:p text:style-name="P70" loext:marker-style-name="T40"/>
      <text:p text:style-name="P78" loext:marker-style-name="T40"/>
      <text:p text:style-name="P83"><text:span text:style-name="T108">Schluss : Schlossgasse :</text:span></text:p>
      <text:p text:style-name="P82" loext:marker-style-name="T40"/>
      <text:p text:style-name="P6" loext:marker-style-name="T40"><text:span text:style-name="T194">15.30</text:span><text:span text:style-name="T188"> </text:span><text:span text:style-name="T194">Kaffee</text:span><text:span text:style-name="T188"> </text:span><text:span text:style-name="T194">Schloss</text:span><text:span text:style-name="T188"> </text:span><text:span text:style-name="T191">Gasse</text:span></text:p>
      <text:p text:style-name="P115" loext:marker-style-name="T40"><text:span text:style-name="T186">Noch</text:span><text:span text:style-name="T193"> </text:span><text:span text:style-name="T186">mal</text:span><text:span text:style-name="T193"> </text:span><text:span text:style-name="T186">ganz</text:span><text:span text:style-name="T193"> </text:span><text:span text:style-name="T186">ganz</text:span><text:span text:style-name="T193"> </text:span><text:span text:style-name="T186">herzlichen</text:span><text:span text:style-name="T193"> </text:span><text:span text:style-name="T186">Dank</text:span><text:span text:style-name="T193"> </text:span><text:span text:style-name="T186">waren</text:span><text:span text:style-name="T193"> </text:span><text:span text:style-name="T186">super</text:span><text:span text:style-name="T193"> </text:span><text:span text:style-name="T186">Rundgang wir hat es sehr Spass gemacht ich hoffe Ihnen auch und wer noch möchte kann in Kaffee Schlossgasse noch etwas trinken gehen herzlich für das Mitmachen und freue mich heute in einem Monat erst Samstag um 14 Uhr am Bahnhof Wiedikon alles Gute und machen Sie es gut</text:span></text:p>
      <text:p text:style-name="P79" loext:marker-style-name="T40"/>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rlito" svg:font-family="Carlito" style:font-family-generic="roman" style:font-pitch="variable"/>
    <style:font-face style:name="F" svg:font-family="" style:font-family-generic="system" style:font-pitch="variable"/>
    <style:font-face style:name="Heebo" svg:font-family="Heebo" style:font-family-generic="roman" style:font-pitch="variable"/>
    <style:font-face style:name="Helvetica-Neue" svg:font-family="Helvetica-Neue, Helvetica, sans-serif"/>
    <style:font-face style:name="HelveticaNeueLTW05" svg:font-family="HelveticaNeueLTW05, Medium, 'Helvetica Neue', Helvetica, Arial, sans-serif"/>
    <style:font-face style:name="Liberation Mono" svg:font-family="'Liberation Mono'" style:font-family-generic="roman" style:font-pitch="variable"/>
    <style:font-face style:name="Lucida Sans Unicode" svg:font-family="'Lucida Sans Unicode'" style:font-family-generic="roman" style:font-pitch="variable"/>
    <style:font-face style:name="Lucida Sans Unicode1" svg:font-family="'Lucida Sans Unicode'" style:font-family-generic="system"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Symbol" svg:font-family="Symbol" style:font-charset="x-symbol"/>
    <style:font-face style:name="Symbol1" svg:font-family="Symbol"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false" fo:line-height="100%" fo:text-align="start" style:justify-single-word="false" fo:orphans="0" fo:widows="0" fo:hyphenation-ladder-count="no-limit" fo:text-indent="0cm" style:auto-text-indent="false" style:writing-mode="lr-tb"/>
      <style:text-properties style:use-window-font-color="true" loext:opacity="0%" style:font-name="Lucida Sans Unicode" fo:font-family="'Lucida Sans Unicode'" style:font-family-generic="roman" style:font-pitch="variable" fo:font-size="11pt" fo:language="de" fo:country="DE" style:letter-kerning="false" style:font-name-asian="Lucida Sans Unicode1" style:font-family-asian="'Lucida Sans Unicode'" style:font-family-generic-asian="system" style:font-pitch-asian="variable" style:font-size-asian="11pt" style:language-asian="en" style:country-asian="US" style:font-name-complex="Lucida Sans Unicode1" style:font-family-complex="'Lucida Sans Unicode'"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Carlito" fo:font-family="Carlito"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roman" style:font-pitch="variable" fo:font-size="14pt" fo:language="de" fo:country="DE" fo:font-weight="bold" style:font-name-asian="Arial1" style:font-family-asian="Arial" style:font-family-generic-asian="system" style:font-pitch-asian="variable" style:font-size-asian="14pt" style:language-asian="en" style:country-asian="US" style:font-weight-asian="bold" style:font-name-complex="Arial1" style:font-family-complex="Arial" style:font-family-generic-complex="system" style:font-pitch-complex="variable" style:font-size-complex="14pt" style:language-complex="ar" style:country-complex="SA" style:font-weight-complex="bold"/>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default-outline-level="2" style:list-style-name="" style:class="text">
      <style:paragraph-properties fo:margin-left="1.289cm" fo:margin-right="0cm" fo:text-indent="0cm" style:auto-text-indent="false"/>
      <style:text-properties style:font-name="Arial" fo:font-family="Arial" style:font-family-generic="roman" style:font-pitch="variable" fo:font-size="16pt" fo:language="de" fo:country="DE" fo:font-weight="bold" style:font-name-asian="Arial1" style:font-family-asian="Arial" style:font-family-generic-asian="system" style:font-pitch-asian="variable" style:font-size-asian="16pt" style:language-asian="en" style:country-asian="US" style:font-weight-asian="bold" style:font-name-complex="Arial1" style:font-family-complex="Arial" style:font-family-generic-complex="system" style:font-pitch-complex="variable" style:font-size-complex="16pt" style:language-complex="ar" style:country-complex="SA" style:font-weight-complex="bold"/>
    </style:style>
    <style:style style:name="Heading_20_2" style:display-name="Heading 2" style:family="paragraph" style:parent-style-name="Standard" style:default-outline-level="3" style:list-style-name="" style:class="text">
      <style:paragraph-properties fo:margin-left="1.289cm" fo:margin-right="0cm" fo:text-indent="0cm" style:auto-text-indent="false"/>
      <style:text-properties style:font-name="Lucida Sans Unicode" fo:font-family="'Lucida Sans Unicode'" style:font-family-generic="roman" style:font-pitch="variable" fo:font-size="16pt" fo:language="de" fo:country="DE" style:font-name-asian="Lucida Sans Unicode1" style:font-family-asian="'Lucida Sans Unicode'" style:font-family-generic-asian="system" style:font-pitch-asian="variable" style:font-size-asian="16pt" style:language-asian="en" style:country-asian="US" style:font-name-complex="Lucida Sans Unicode1" style:font-family-complex="'Lucida Sans Unicode'" style:font-family-generic-complex="system" style:font-pitch-complex="variable" style:font-size-complex="16pt" style:language-complex="ar" style:country-complex="SA"/>
    </style:style>
    <style:style style:name="List_20_Paragraph" style:display-name="List Paragraph" style:family="paragraph" style:parent-style-name="Standard">
      <style:paragraph-properties fo:margin-left="2.819cm" fo:margin-right="0cm" fo:text-indent="-0.302cm" style:auto-text-indent="false"/>
      <style:text-properties style:font-name="Arial" fo:font-family="Arial" style:font-family-generic="roman" style:font-pitch="variable" fo:language="de" fo:country="DE"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text-properties fo:language="de" fo:country="DE" style:language-asian="en" style:country-asian="US" style:language-complex="ar" style:country-complex="SA"/>
    </style:style>
    <style:style style:name="Default_20_Paragraph_20_Font_20__28_WW_29_" style:display-name="Default Paragraph Font (WW)" style:family="text"/>
    <style:style style:name="Internet_20_link" style:display-name="Internet link" style:family="text">
      <style:text-properties fo:color="#000080" loext:opacity="100%" style:text-underline-style="solid" style:text-underline-width="auto" style:text-underline-color="font-color"/>
    </style:style>
    <style:style style:name="ListLabel_20_1" style:display-name="ListLabel 1" style:family="text">
      <style:text-properties fo:color="#890000" loext:opacity="100%" fo:font-size="14pt" fo:letter-spacing="normal" fo:language="de" fo:country="DE" fo:font-style="normal" fo:font-weight="bold" style:font-size-asian="14pt" style:language-asian="en" style:country-asian="US" style:font-style-asian="normal" style:font-weight-asian="bold" style:font-name-complex="Arial1" style:font-family-complex="Arial" style:font-family-generic-complex="system" style:font-pitch-complex="variable" style:font-size-complex="14pt" style:language-complex="ar" style:country-complex="SA" style:font-style-complex="normal" style:font-weight-complex="bold" style:text-scale="100%"/>
    </style:style>
    <style:style style:name="ListLabel_20_2" style:display-name="ListLabel 2"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3" style:display-name="ListLabel 3"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4" style:display-name="ListLabel 4"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5" style:display-name="ListLabel 5"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6" style:display-name="ListLabel 6"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7" style:display-name="ListLabel 7"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8" style:display-name="ListLabel 8"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9" style:display-name="ListLabel 9"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0" style:display-name="ListLabel 10" style:family="text">
      <style:text-properties fo:letter-spacing="-0.002cm" fo:language="de" fo:country="DE" style:language-asian="en" style:country-asian="US" style:language-complex="ar" style:country-complex="SA" style:text-scale="100%"/>
    </style:style>
    <style:style style:name="ListLabel_20_11" style:display-name="ListLabel 11"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2" style:display-name="ListLabel 12"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3" style:display-name="ListLabel 13"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4" style:display-name="ListLabel 14"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5" style:display-name="ListLabel 15"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6" style:display-name="ListLabel 16"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7" style:display-name="ListLabel 17"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8" style:display-name="ListLabel 18"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19" style:display-name="ListLabel 19" style:family="text">
      <style:text-properties fo:letter-spacing="-0.004cm" fo:language="de" fo:country="DE" style:language-asian="en" style:country-asian="US" style:language-complex="ar" style:country-complex="SA" style:text-scale="100%"/>
    </style:style>
    <style:style style:name="ListLabel_20_20" style:display-name="ListLabel 20"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1" style:display-name="ListLabel 21"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2" style:display-name="ListLabel 22"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3" style:display-name="ListLabel 23"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4" style:display-name="ListLabel 24"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5" style:display-name="ListLabel 25"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6" style:display-name="ListLabel 26"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7" style:display-name="ListLabel 27" style:family="text">
      <style:text-properties fo:language="de" fo:country="DE" style:language-asian="en" style:country-asian="US" style:font-name-complex="Symbol1" style:font-family-complex="Symbol" style:font-family-generic-complex="system" style:font-pitch-complex="variable" style:language-complex="ar" style:country-complex="SA"/>
    </style:style>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303cm" fo:margin-left="2.82cm"/>
        </style:list-level-properties>
        <style:text-properties fo:font-family="Arial"/>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303cm" fo:margin-left="4.189cm"/>
        </style:list-level-properties>
        <style:text-properties style:font-name="Symbol"/>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303cm" fo:margin-left="5.558cm"/>
        </style:list-level-properties>
        <style:text-properties style:font-name="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303cm" fo:margin-left="6.925cm"/>
        </style:list-level-properties>
        <style:text-properties style:font-name="Symbol"/>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303cm" fo:margin-left="8.294cm"/>
        </style:list-level-properties>
        <style:text-properties style:font-name="Symbol"/>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303cm" fo:margin-left="9.663cm"/>
        </style:list-level-properties>
        <style:text-properties style:font-name="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303cm" fo:margin-left="11.03cm"/>
        </style:list-level-properties>
        <style:text-properties style:font-name="Symbol"/>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303cm" fo:margin-left="12.398cm"/>
        </style:list-level-properties>
        <style:text-properties style:font-name="Symbol"/>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303cm" fo:margin-left="13.76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text:start-value="3">
        <style:list-level-properties text:list-level-position-and-space-mode="label-alignment">
          <style:list-level-label-alignment text:label-followed-by="listtab" fo:text-indent="-0.623cm" fo:margin-left="1.912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623cm" fo:margin-left="3.364cm"/>
        </style:list-level-properties>
        <style:text-properties style:font-name="Symbol"/>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23cm" fo:margin-left="4.824cm"/>
        </style:list-level-properties>
        <style:text-properties style:font-name="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23cm" fo:margin-left="6.283cm"/>
        </style:list-level-properties>
        <style:text-properties style:font-name="Symbol"/>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23cm" fo:margin-left="7.743cm"/>
        </style:list-level-properties>
        <style:text-properties style:font-name="Symbol"/>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23cm" fo:margin-left="9.204cm"/>
        </style:list-level-properties>
        <style:text-properties style:font-name="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23cm" fo:margin-left="10.663cm"/>
        </style:list-level-properties>
        <style:text-properties style:font-name="Symbol"/>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23cm" fo:margin-left="12.123cm"/>
        </style:list-level-properties>
        <style:text-properties style:font-name="Symbol"/>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23cm" fo:margin-left="13.582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1.448cm" fo:margin-left="2.738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1.448cm" fo:margin-left="4.126cm"/>
        </style:list-level-properties>
        <style:text-properties style:font-name="Symbol"/>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1.448cm" fo:margin-left="5.502cm"/>
        </style:list-level-properties>
        <style:text-properties style:font-name="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1.448cm" fo:margin-left="6.876cm"/>
        </style:list-level-properties>
        <style:text-properties style:font-name="Symbol"/>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1.448cm" fo:margin-left="8.251cm"/>
        </style:list-level-properties>
        <style:text-properties style:font-name="Symbol"/>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1.448cm" fo:margin-left="9.627cm"/>
        </style:list-level-properties>
        <style:text-properties style:font-name="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1.448cm" fo:margin-left="11.001cm"/>
        </style:list-level-properties>
        <style:text-properties style:font-name="Symbol"/>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1.448cm" fo:margin-left="12.377cm"/>
        </style:list-level-properties>
        <style:text-properties style:font-name="Symbol"/>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1.448cm" fo:margin-left="13.751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style:num-format="">
        <style:list-level-properties text:list-level-position-and-space-mode="label-alignment">
          <style:list-level-label-alignment text:label-followed-by="nothing"/>
        </style:list-level-properties>
      </text:list-level-style-number>
      <text:list-level-style-number text:level="2" text:style-name="ListLabel_20_29" style:num-format="">
        <style:list-level-properties text:list-level-position-and-space-mode="label-alignment">
          <style:list-level-label-alignment text:label-followed-by="nothing"/>
        </style:list-level-properties>
      </text:list-level-style-number>
      <text:list-level-style-number text:level="3" text:style-name="ListLabel_20_30" style:num-format="">
        <style:list-level-properties text:list-level-position-and-space-mode="label-alignment">
          <style:list-level-label-alignment text:label-followed-by="nothing"/>
        </style:list-level-properties>
      </text:list-level-style-number>
      <text:list-level-style-number text:level="4" text:style-name="ListLabel_20_31" style:num-format="">
        <style:list-level-properties text:list-level-position-and-space-mode="label-alignment">
          <style:list-level-label-alignment text:label-followed-by="nothing"/>
        </style:list-level-properties>
      </text:list-level-style-number>
      <text:list-level-style-number text:level="5" text:style-name="ListLabel_20_32" style:num-format="">
        <style:list-level-properties text:list-level-position-and-space-mode="label-alignment">
          <style:list-level-label-alignment text:label-followed-by="nothing"/>
        </style:list-level-properties>
      </text:list-level-style-number>
      <text:list-level-style-number text:level="6" text:style-name="ListLabel_20_33" style:num-format="">
        <style:list-level-properties text:list-level-position-and-space-mode="label-alignment">
          <style:list-level-label-alignment text:label-followed-by="nothing"/>
        </style:list-level-properties>
      </text:list-level-style-number>
      <text:list-level-style-number text:level="7" text:style-name="ListLabel_20_34" style:num-format="">
        <style:list-level-properties text:list-level-position-and-space-mode="label-alignment">
          <style:list-level-label-alignment text:label-followed-by="nothing"/>
        </style:list-level-properties>
      </text:list-level-style-number>
      <text:list-level-style-number text:level="8" text:style-name="ListLabel_20_35" style:num-format="">
        <style:list-level-properties text:list-level-position-and-space-mode="label-alignment">
          <style:list-level-label-alignment text:label-followed-by="nothing"/>
        </style:list-level-properties>
      </text:list-level-style-number>
      <text:list-level-style-number text:level="9" text:style-name="ListLabel_20_36"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328cm" fo:margin-bottom="0.494cm" fo:margin-left="2.499cm" fo:margin-right="1.998cm" style:writing-mode="lr-tb" style:layout-grid-color="#c0c0c0" style:layout-grid-lines="26878"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364cm" fo:margin-bottom="0.494cm" fo:margin-left="2.499cm" fo:margin-right="1.998cm" style:writing-mode="lr-tb" style:layout-grid-color="#c0c0c0" style:layout-grid-lines="152"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893cm" fo:margin-bottom="0.494cm" fo:margin-left="2.499cm" fo:margin-right="1.998cm" style:writing-mode="lr-tb" style:layout-grid-color="#c0c0c0" style:layout-grid-lines="14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2.328cm" fo:margin-bottom="0.494cm" fo:margin-left="2.499cm" fo:margin-right="1.998cm" style:writing-mode="lr-tb" style:layout-grid-color="#c0c0c0" style:layout-grid-lines="152"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3.387cm" fo:margin-bottom="0.494cm" fo:margin-left="2.499cm" fo:margin-right="1.998cm" style:writing-mode="lr-tb" style:layout-grid-color="#c0c0c0" style:layout-grid-lines="146"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223cm" fo:margin-bottom="0.494cm" fo:margin-left="2.499cm" fo:margin-right="1.998cm" style:writing-mode="lr-tb" style:layout-grid-color="#c0c0c0" style:layout-grid-lines="153"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3" draw:style-name="Mdp1"/>
    <style:master-page style:name="Converted3" style:page-layout-name="Mpm4" draw:style-name="Mdp1"/>
    <style:master-page style:name="Converted4" style:page-layout-name="Mpm5" draw:style-name="Mdp1"/>
    <style:master-page style:name="Converted5" style:page-layout-name="Mpm5" draw:style-name="Mdp1"/>
    <style:master-page style:name="Converted6" style:page-layout-name="Mpm6" draw:style-name="Mdp1"/>
    <style:master-page style:name="Converted7" style:page-layout-name="Mpm2" draw:style-name="Mdp1"/>
    <style:master-page style:name="Converted8" style:page-layout-name="Mpm6" draw:style-name="Mdp1"/>
    <style:master-page style:name="Converted9" style:page-layout-name="Mpm2" draw:style-name="Mdp1"/>
    <style:master-page style:name="Converted10" style:page-layout-name="Mpm5" draw:style-name="Mdp1"/>
    <style:master-page style:name="Converted11" style:page-layout-name="Mpm5" draw:style-name="Mdp1"/>
    <style:master-page style:name="Converted12" style:page-layout-name="Mpm4" draw:style-name="Mdp1"/>
    <style:master-page style:name="Converted13" style:page-layout-name="Mpm4" draw:style-name="Mdp1"/>
    <style:master-page style:name="Converted14" style:page-layout-name="Mpm5"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01-25T11:38:37</meta:creation-date>
    <meta:initial-creator>JO SEB</meta:initial-creator>
    <dc:language>de-DE</dc:language>
    <dc:date>2025-01-25T14:08:19.493623965</dc:date>
    <meta:editing-cycles>101</meta:editing-cycles>
    <meta:editing-duration>PT2H25M42S</meta:editing-duration>
    <meta:generator>Collabora_Office/23.05.18.1$Linux_X86_64 LibreOffice_project/deb5dc07be89cfb9254ed348328e5e5d9f11a519</meta:generator>
    <meta:document-statistic meta:table-count="0" meta:image-count="0" meta:object-count="0" meta:page-count="16" meta:paragraph-count="139" meta:word-count="1822" meta:character-count="12672" meta:non-whitespace-character-count="10848"/>
    <meta:user-defined meta:name="AppVersion">15.0000</meta:user-defined>
    <meta:user-defined meta:name="Created" meta:value-type="date">2024-12-20T00:00:00</meta:user-defined>
    <meta:user-defined meta:name="Creator">Writer</meta:user-defined>
    <meta:user-defined meta:name="LastSaved" meta:value-type="date">2024-12-20T00:00:00</meta:user-defined>
    <meta:user-defined meta:name="Producer" meta:value-type="string">Collabora Office 23.05</meta:user-defined>
    <meta:template xlink:type="simple" xlink:actuate="onRequest" xlink:title="Normal" xlink:href=""/>
  </office:meta>
</office:document-meta>
</file>